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ignore-even-headers-footers="true" co:time-zone="18000" office:version="1.2">
  <office:font-face-decls>
    <style:font-face style:name="Cambria" svg:font-family="Cambria"/>
    <style:font-face style:name="Liberation Serif" svg:font-family="Liberation Serif"/>
  </office:font-face-decls>
  <office:automatic-styles>
    <style:style style:family="paragraph" style:name="P2" style:parent-style-name="Обычный">
      <style:paragraph-properties fo:orphans="0" fo:widows="0"/>
    </style:style>
    <style:style style:family="paragraph" style:master-page-name="Standard" style:name="P1" style:parent-style-name="Обычный">
      <style:text-properties fo:font-size="14pt" style:font-size-asian="14pt" style:font-size-complex="14pt"/>
    </style:style>
    <style:style style:family="paragraph" style:name="P39" style:parent-style-name="Standard">
      <style:paragraph-properties fo:margin-top="13.644pt"/>
      <style:text-properties fo:font-size="12pt" style:font-size-asian="12pt" style:font-size-complex="12pt"/>
    </style:style>
    <style:style style:family="paragraph" style:name="P120" style:parent-style-name="Standard">
      <style:paragraph-properties fo:line-height="200%" fo:margin-left="0.9936pt" fo:margin-right="78.8976pt" fo:text-indent="5.6448pt"/>
    </style:style>
    <style:style style:family="paragraph" style:name="P99" style:parent-style-name="Standard">
      <style:paragraph-properties fo:line-height="95%" fo:margin-left="-0.5472pt" fo:margin-right="38.7936pt" fo:margin-top="0.2952pt" fo:text-indent="0.1944pt">
        <style:tab-stops>
          <style:tab-stop co:tab-stop-absolute-position="135.7488pt" style:leader-style="none" style:position="136.296pt" style:type="left"/>
        </style:tab-stops>
      </style:paragraph-properties>
    </style:style>
    <style:style style:family="paragraph" style:name="P18" style:parent-style-name="Standard">
      <style:paragraph-properties fo:margin-left="0.3456pt" fo:margin-top="0.5976pt" fo:text-align="justify" fo:text-indent="0pt"/>
    </style:style>
    <style:style style:family="paragraph" style:name="P145" style:parent-style-name="Standard">
      <style:paragraph-properties fo:line-height="12.5496pt" fo:margin-left="3.7944pt" fo:text-indent="0pt"/>
    </style:style>
    <style:style style:family="paragraph" style:name="P142" style:parent-style-name="Обычный">
      <style:paragraph-properties fo:orphans="0" fo:widows="0">
        <style:tab-stops>
          <style:tab-stop style:leader-style="none" style:position="13.4496pt" style:type="left"/>
        </style:tab-stops>
      </style:paragraph-properties>
    </style:style>
    <style:style style:family="paragraph" style:name="P97" style:parent-style-name="Standard">
      <style:paragraph-properties fo:line-height="95%" fo:margin-left="-0.5472pt" fo:text-indent="0.1944pt"/>
    </style:style>
    <style:style style:family="paragraph" style:name="P79" style:parent-style-name="Standard">
      <style:paragraph-properties fo:margin-top="0.2952pt">
        <style:tab-stops>
          <style:tab-stop style:leader-style="none" style:position="35.496pt" style:type="left"/>
        </style:tab-stops>
      </style:paragraph-properties>
      <style:text-properties fo:color="#330F18" fo:font-size="12pt" style:font-size-asian="12pt" style:font-size-complex="12pt">
        <co:theme-color>
          <value>
            <rgba>330F18FF</rgba>
          </value>
        </co:theme-color>
      </style:text-properties>
    </style:style>
    <style:style style:family="paragraph" style:name="P29" style:parent-style-name="Standard">
      <style:paragraph-properties fo:margin-left="-0.5472pt" fo:margin-right="12.744pt" fo:margin-top="0.7488pt" fo:text-align="justify" fo:text-indent="0pt"/>
      <style:text-properties fo:font-size="12pt" style:font-size-asian="12pt" style:font-size-complex="12pt"/>
    </style:style>
    <style:style style:family="paragraph" style:name="P137" style:parent-style-name="Standard">
      <style:paragraph-properties fo:text-align="center"/>
      <style:text-properties fo:font-family="Cambria" fo:font-size="12.5pt" style:font-name="Cambria" style:font-size-asian="12.5pt" style:font-size-complex="12.5pt"/>
    </style:style>
    <style:style style:family="paragraph" style:name="P6" style:parent-style-name="Обычный">
      <style:paragraph-properties fo:margin-right="-5.4pt" fo:orphans="0" fo:text-align="center" fo:widows="0"/>
    </style:style>
    <style:style style:family="paragraph" style:name="P150" style:parent-style-name="Обычный">
      <style:paragraph-properties fo:orphans="0" fo:widows="0">
        <style:tab-stops>
          <style:tab-stop style:leader-style="none" style:position="85.3992pt" style:type="left"/>
        </style:tab-stops>
      </style:paragraph-properties>
    </style:style>
    <style:style style:family="paragraph" style:name="P151" style:parent-style-name="Обычный">
      <style:paragraph-properties fo:keep-with-next="always"/>
    </style:style>
    <style:style style:family="paragraph" style:name="P16" style:parent-style-name="Standard">
      <style:paragraph-properties fo:line-height="13.6944pt" fo:margin-left="14.1984pt" fo:text-align="justify" fo:text-indent="-12.744pt">
        <style:tab-stops>
          <style:tab-stop co:tab-stop-absolute-position="14.1984pt" style:leader-style="none" style:position="0pt" style:type="left"/>
        </style:tab-stops>
      </style:paragraph-properties>
    </style:style>
    <style:style style:family="paragraph" style:name="P60" style:parent-style-name="Standard">
      <style:paragraph-properties fo:margin-right="5.2992pt" fo:margin-top="0.0432pt">
        <style:tab-stops>
          <style:tab-stop style:leader-style="none" style:position="12.5496pt" style:type="left"/>
        </style:tab-stops>
      </style:paragraph-properties>
    </style:style>
    <style:style style:family="paragraph" style:name="P11" style:parent-style-name="Standard">
      <style:paragraph-properties fo:margin-left="0.5472pt" fo:margin-right="127.8936pt" fo:text-indent="0.144pt"/>
    </style:style>
    <style:style style:family="paragraph" style:name="P37" style:parent-style-name="Standard">
      <style:paragraph-properties fo:margin-left="-0.2448pt" fo:text-indent="0pt"/>
      <style:text-properties fo:font-size="12pt" style:font-size-asian="12pt" style:font-size-complex="12pt"/>
    </style:style>
    <style:style style:family="paragraph" style:name="P36" style:parent-style-name="Standard">
      <style:text-properties fo:font-size="12pt" style:font-size-asian="12pt" style:font-size-complex="12pt"/>
    </style:style>
    <style:style style:family="paragraph" style:name="P115" style:parent-style-name="Standard">
      <style:paragraph-properties fo:margin-left="0.7992pt" fo:margin-top="0.0432pt" fo:text-indent="0.1944pt"/>
    </style:style>
    <style:style style:family="paragraph" style:name="P100" style:parent-style-name="Standard">
      <style:paragraph-properties fo:line-height="95%" fo:margin-left="-0.3456pt" fo:margin-right="85.0968pt" fo:margin-top="0.0936pt" fo:text-indent="0.1944pt"/>
      <style:text-properties fo:font-size="12.5pt" style:font-size-asian="12.5pt" style:font-size-complex="12.5pt"/>
    </style:style>
    <style:style style:family="paragraph" style:name="P122" style:parent-style-name="Обычный">
      <style:paragraph-properties fo:orphans="0" fo:widows="0">
        <style:tab-stops>
          <style:tab-stop style:leader-style="none" style:position="54pt" style:type="left"/>
        </style:tab-stops>
      </style:paragraph-properties>
    </style:style>
    <style:style style:family="paragraph" style:name="P12" style:parent-style-name="Standard">
      <style:paragraph-properties fo:line-height="12.348pt" fo:margin-left="0.7992pt" fo:text-indent="0pt"/>
    </style:style>
    <style:style style:family="paragraph" style:name="P106" style:parent-style-name="Standard">
      <style:paragraph-properties fo:margin-left="-0.3456pt" fo:margin-right="73.3968pt" fo:text-align="justify" fo:text-indent="0.1944pt"/>
    </style:style>
    <style:style style:family="paragraph" style:name="P47" style:parent-style-name="Обычный">
      <style:paragraph-properties fo:orphans="0" fo:widows="0"/>
      <style:text-properties fo:font-family="Liberation Serif" fo:letter-spacing="-0.0936pt" style:font-name="Liberation Serif"/>
    </style:style>
    <style:style style:family="paragraph" style:name="P138" style:parent-style-name="Standard">
      <style:paragraph-properties fo:margin-top="8.8488pt" fo:text-align="center"/>
      <style:text-properties fo:font-family="Cambria" fo:font-size="12.5pt" style:font-name="Cambria" style:font-size-asian="12.5pt" style:font-size-complex="12.5pt"/>
    </style:style>
    <style:style style:family="paragraph" style:name="P28" style:parent-style-name="Standard">
      <style:paragraph-properties fo:margin-left="-0.5472pt" fo:margin-right="12.744pt" fo:margin-top="0.7488pt" fo:text-align="justify" fo:text-indent="0pt"/>
    </style:style>
    <style:style style:family="paragraph" style:name="P63" style:parent-style-name="Standard">
      <style:paragraph-properties fo:margin-left="-0.5472pt" fo:text-indent="-0.0936pt">
        <style:tab-stops>
          <style:tab-stop co:tab-stop-absolute-position="12.4488pt" style:leader-style="none" style:position="12.996pt" style:type="left"/>
        </style:tab-stops>
      </style:paragraph-properties>
      <style:text-properties fo:font-size="12pt" style:font-size-asian="12pt" style:font-size-complex="12pt"/>
    </style:style>
    <style:style style:family="paragraph" style:name="P54" style:parent-style-name="Standard">
      <style:paragraph-properties fo:line-height="13.7448pt" fo:margin-left="11.9952pt" fo:margin-top="0.1944pt" fo:text-indent="-13.0968pt">
        <style:tab-stops>
          <style:tab-stop co:tab-stop-absolute-position="11.9952pt" style:leader-style="none" style:position="0pt" style:type="left"/>
        </style:tab-stops>
      </style:paragraph-properties>
    </style:style>
    <style:style style:family="paragraph" style:name="P136" style:parent-style-name="Standard">
      <style:paragraph-properties fo:margin-left="1.3968pt" fo:text-indent="0pt"/>
    </style:style>
    <style:style style:family="paragraph" style:name="P81" style:parent-style-name="Standard">
      <style:paragraph-properties fo:line-height="13.7448pt" fo:margin-left="15.1992pt" fo:margin-top="0.0432pt" fo:text-indent="-15.7968pt">
        <style:tab-stops>
          <style:tab-stop co:tab-stop-absolute-position="15.1992pt" style:leader-style="none" style:position="0pt" style:type="left"/>
        </style:tab-stops>
      </style:paragraph-properties>
      <style:text-properties fo:font-size="12pt" style:font-size-asian="12pt" style:font-size-complex="12pt"/>
    </style:style>
    <style:style style:family="paragraph" style:name="P104" style:parent-style-name="Standard">
      <style:paragraph-properties fo:margin-left="0.144pt" fo:margin-top="0.0432pt" fo:text-indent="0.396pt"/>
    </style:style>
    <style:style style:family="paragraph" style:name="P48" style:parent-style-name="Standard">
      <style:paragraph-properties fo:line-height="13.644pt" fo:margin-left="2.6496pt" fo:text-indent="0pt"/>
    </style:style>
    <style:style style:family="paragraph" style:name="P118" style:parent-style-name="Standard">
      <style:paragraph-properties fo:line-height="12.348pt"/>
      <style:text-properties fo:font-size="12pt" style:font-size-asian="12pt" style:font-size-complex="12pt"/>
    </style:style>
    <style:style style:family="paragraph" style:name="P41" style:parent-style-name="Standard">
      <style:paragraph-properties fo:margin-left="-0.0432pt" fo:text-indent="0pt"/>
    </style:style>
    <style:style style:family="paragraph" style:name="P43" style:parent-style-name="Standard">
      <style:paragraph-properties fo:margin-left="0.1944pt" fo:margin-top="13.7448pt" fo:text-indent="0pt"/>
    </style:style>
    <style:style style:family="paragraph" style:name="P128" style:parent-style-name="Standard">
      <style:paragraph-properties fo:margin-left="-0.144pt" fo:margin-top="13.5432pt" fo:text-indent="0pt"/>
    </style:style>
    <style:style style:family="paragraph" style:name="P82" style:parent-style-name="Standard">
      <style:paragraph-properties fo:line-height="13.7448pt" fo:margin-left="6.0984pt" fo:text-indent="-6.9984pt">
        <style:tab-stops>
          <style:tab-stop co:tab-stop-absolute-position="6.0984pt" style:leader-style="none" style:position="0pt" style:type="left"/>
        </style:tab-stops>
      </style:paragraph-properties>
      <style:text-properties fo:color="#030303" fo:font-size="12pt" style:font-size-asian="12pt" style:font-size-complex="12pt">
        <co:theme-color>
          <value>
            <rgba>030303FF</rgba>
          </value>
        </co:theme-color>
      </style:text-properties>
    </style:style>
    <style:style style:family="paragraph" style:name="P89" style:parent-style-name="Standard">
      <style:paragraph-properties fo:margin-left="3.744pt" fo:margin-top="1.944pt" fo:text-indent="0pt"/>
    </style:style>
    <style:style style:family="paragraph" style:name="P30" style:parent-style-name="Standard">
      <style:paragraph-properties fo:margin-left="-0.3456pt" fo:margin-top="0.2448pt" fo:text-align="justify" fo:text-indent="0pt"/>
    </style:style>
    <style:style style:family="paragraph" style:name="P35" style:parent-style-name="Standard">
      <style:paragraph-properties fo:line-height="13.7448pt" fo:margin-left="-0.2448pt" fo:text-indent="0pt"/>
    </style:style>
    <style:style style:family="paragraph" style:name="P5" style:parent-style-name="Обычный">
      <style:paragraph-properties fo:orphans="0" fo:widows="0"/>
      <style:text-properties fo:font-family="Liberation Serif" fo:font-size="1pt" style:font-name="Liberation Serif" style:font-size-asian="1pt" style:font-size-complex="1pt"/>
    </style:style>
    <style:style style:family="paragraph" style:name="P51" style:parent-style-name="Standard">
      <style:paragraph-properties fo:line-height="14.2488pt" fo:margin-left="-0.8496pt" fo:text-indent="0pt"/>
    </style:style>
    <style:style style:family="paragraph" style:name="P134" style:parent-style-name="Standard">
      <style:paragraph-properties fo:line-height="12.5496pt" fo:margin-left="1.2456pt" fo:text-indent="0pt"/>
    </style:style>
    <style:style style:family="paragraph" style:name="P117" style:parent-style-name="Standard">
      <style:paragraph-properties fo:line-height="12.348pt"/>
    </style:style>
    <style:style style:family="paragraph" style:name="P67" style:parent-style-name="Standard">
      <style:paragraph-properties>
        <style:tab-stops>
          <style:tab-stop style:leader-style="none" style:position="9.5976pt" style:type="left"/>
        </style:tab-stops>
      </style:paragraph-properties>
      <style:text-properties fo:font-size="12pt" style:font-size-asian="12pt" style:font-size-complex="12pt"/>
    </style:style>
    <style:style style:family="paragraph" style:name="P15" style:parent-style-name="Standard">
      <style:paragraph-properties fo:margin-right="3.9456pt" fo:text-align="justify">
        <style:tab-stops>
          <style:tab-stop style:leader-style="none" style:position="1.044pt" style:type="left"/>
          <style:tab-stop style:leader-style="none" style:position="26.8488pt" style:type="left"/>
          <style:tab-stop style:leader-style="none" style:position="100.3464pt" style:type="left"/>
          <style:tab-stop style:leader-style="none" style:position="195.048pt" style:type="left"/>
        </style:tab-stops>
      </style:paragraph-properties>
    </style:style>
    <style:style style:family="paragraph" style:name="P42" style:parent-style-name="Обычный">
      <style:paragraph-properties fo:orphans="0" fo:widows="0">
        <style:tab-stops>
          <style:tab-stop style:leader-style="none" style:position="16.4448pt" style:type="left"/>
        </style:tab-stops>
      </style:paragraph-properties>
    </style:style>
    <style:style style:family="paragraph" style:name="P9" style:parent-style-name="Обычный">
      <style:paragraph-properties fo:orphans="0" fo:widows="0"/>
      <style:text-properties fo:font-family="Liberation Serif" style:font-name="Liberation Serif"/>
    </style:style>
    <style:style style:family="paragraph" style:name="P25" style:parent-style-name="Standard">
      <style:paragraph-properties fo:margin-top="13.0968pt"/>
      <style:text-properties fo:font-size="12pt" style:font-size-asian="12pt" style:font-size-complex="12pt"/>
    </style:style>
    <style:style style:family="paragraph" style:name="P148" style:parent-style-name="Standard">
      <style:paragraph-properties fo:line-height="12.5496pt" fo:margin-left="0.648pt" fo:text-indent="0pt"/>
    </style:style>
    <style:style style:family="paragraph" style:name="P49" style:parent-style-name="Standard">
      <style:paragraph-properties fo:margin-left="-0.4968pt" fo:margin-top="0.0432pt" fo:text-indent="0pt"/>
    </style:style>
    <style:style style:family="paragraph" style:name="P70" style:parent-style-name="Standard">
      <style:paragraph-properties fo:margin-left="-0.5472pt" fo:margin-right="229.896pt" fo:margin-top="0.2952pt" fo:text-indent="0.144pt"/>
      <style:text-properties fo:font-size="12pt" style:font-size-asian="12pt" style:font-size-complex="12pt"/>
    </style:style>
    <style:style style:family="paragraph" style:name="P105" style:parent-style-name="Standard">
      <style:paragraph-properties fo:line-height="13.6944pt" fo:margin-left="0.0432pt" fo:text-indent="3.1464pt"/>
    </style:style>
    <style:style style:family="paragraph" style:name="P90" style:parent-style-name="Standard">
      <style:paragraph-properties fo:margin-left="1.0944pt" fo:margin-top="5.1984pt" fo:text-indent="0.9936pt"/>
    </style:style>
    <style:style style:family="paragraph" style:name="P74" style:parent-style-name="Standard">
      <style:paragraph-properties fo:line-height="13.7448pt" fo:margin-left="-0.2952pt" fo:margin-top="0.0936pt" fo:text-indent="0pt"/>
      <style:text-properties fo:font-size="12pt" style:font-size-asian="12pt" style:font-size-complex="12pt"/>
    </style:style>
    <style:style co:numbering-list-id="list_3" style:family="paragraph" style:list-level="2" style:list-style-name="numList_3" style:name="P27" style:parent-style-name="Обычный">
      <style:paragraph-properties fo:margin-left="0pt" fo:orphans="0" fo:text-indent="0pt" fo:widows="0">
        <style:tab-stops>
          <style:tab-stop style:leader-style="none" style:position="13.0968pt" style:type="left"/>
        </style:tab-stops>
      </style:paragraph-properties>
    </style:style>
    <style:style style:family="paragraph" style:name="P8" style:parent-style-name="Standard">
      <style:paragraph-properties fo:margin-left="0.9pt" fo:margin-top="0.3456pt" fo:text-indent="0pt"/>
    </style:style>
    <style:style style:family="paragraph" style:name="P125" style:parent-style-name="Standard">
      <style:paragraph-properties fo:text-align="center"/>
      <style:text-properties fo:font-size="12pt" style:font-size-asian="12pt" style:font-size-complex="12pt"/>
    </style:style>
    <style:style style:family="paragraph" style:name="P94" style:parent-style-name="Standard">
      <style:paragraph-properties fo:margin-top="13.1472pt"/>
      <style:text-properties fo:font-size="12.5pt" style:font-size-asian="12.5pt" style:font-size-complex="12.5pt"/>
    </style:style>
    <style:style style:family="paragraph" style:name="P113" style:parent-style-name="Standard">
      <style:paragraph-properties fo:line-height="11.3976pt" fo:margin-left="1.5984pt" fo:text-indent="0pt"/>
    </style:style>
    <style:style style:family="paragraph" style:name="P58" style:parent-style-name="Standard">
      <style:paragraph-properties fo:line-height="13.7448pt" fo:margin-left="12.348pt" fo:margin-top="0.0936pt" fo:text-indent="-12.996pt">
        <style:tab-stops>
          <style:tab-stop co:tab-stop-absolute-position="12.348pt" style:leader-style="none" style:position="0pt" style:type="left"/>
        </style:tab-stops>
      </style:paragraph-properties>
    </style:style>
    <style:style style:family="paragraph" style:name="P152" style:parent-style-name="Обычный">
      <style:paragraph-properties>
        <style:tab-stops>
          <style:tab-stop style:leader-style="none" style:position="558pt" style:type="left"/>
          <style:tab-stop style:leader-style="none" style:position="567pt" style:type="left"/>
          <style:tab-stop style:leader-style="none" style:position="585pt" style:type="left"/>
        </style:tab-stops>
      </style:paragraph-properties>
      <style:text-properties fo:font-family="Liberation Serif" fo:font-size="13pt" style:font-name="Liberation Serif" style:font-size-asian="13pt" style:font-size-complex="13pt"/>
    </style:style>
    <style:style style:family="paragraph" style:name="P24" style:parent-style-name="Standard">
      <style:paragraph-properties fo:margin-left="-0.4968pt" fo:margin-right="12.744pt" fo:margin-top="0.648pt" fo:text-indent="0pt"/>
    </style:style>
    <style:style style:family="paragraph" style:name="P119" style:parent-style-name="Standard">
      <style:paragraph-properties fo:line-height="200%" fo:margin-left="0.9936pt" fo:margin-right="78.8976pt" fo:text-indent="5.6448pt"/>
      <style:text-properties fo:font-size="12pt" style:font-size-asian="12pt" style:font-size-complex="12pt"/>
    </style:style>
    <style:style style:family="paragraph" style:name="P46" style:parent-style-name="Standard">
      <style:paragraph-properties fo:margin-left="2.1456pt" fo:margin-top="0.2952pt" fo:text-indent="0pt"/>
    </style:style>
    <style:style style:family="paragraph" style:name="P87" style:parent-style-name="Standard">
      <style:paragraph-properties fo:line-height="13.7448pt" fo:margin-left="-0.9pt" fo:margin-top="0.144pt" fo:text-indent="0pt"/>
    </style:style>
    <style:style style:family="paragraph" style:name="P53" style:parent-style-name="Standard">
      <style:paragraph-properties fo:margin-left="0.0432pt" fo:margin-right="61.6464pt" fo:text-indent="-0.9432pt">
        <style:tab-stops>
          <style:tab-stop co:tab-stop-absolute-position="0.0432pt" style:leader-style="none" style:position="0pt" style:type="left"/>
          <style:tab-stop co:tab-stop-absolute-position="11.592pt" style:leader-style="none" style:position="11.5488pt" style:type="left"/>
        </style:tab-stops>
      </style:paragraph-properties>
    </style:style>
    <style:style style:family="paragraph" style:name="P64" style:parent-style-name="Standard">
      <style:paragraph-properties fo:margin-left="-0.5472pt" fo:text-indent="-0.0936pt">
        <style:tab-stops>
          <style:tab-stop co:tab-stop-absolute-position="12.4488pt" style:leader-style="none" style:position="12.996pt" style:type="left"/>
        </style:tab-stops>
      </style:paragraph-properties>
    </style:style>
    <style:style style:family="paragraph" style:name="P93" style:parent-style-name="Standard">
      <style:paragraph-properties fo:line-height="95%" fo:margin-left="0.3456pt" fo:margin-right="48.1823pt" fo:margin-top="0.1944pt" fo:text-indent="-0.2448pt"/>
    </style:style>
    <style:style style:family="paragraph" style:name="P140" style:parent-style-name="Standard">
      <style:paragraph-properties fo:margin-left="1.1448pt" fo:text-indent="0pt"/>
    </style:style>
    <style:style style:family="paragraph" style:name="P3" style:parent-style-name="Обычный">
      <style:paragraph-properties fo:orphans="0" fo:widows="0"/>
      <style:text-properties fo:font-family="Liberation Serif" fo:font-style="italic" fo:font-weight="bold" style:font-name="Liberation Serif" style:font-style-asian="italic" style:font-style-complex="italic" style:font-weight-asian="bold" style:font-weight-complex="bold"/>
    </style:style>
    <style:style style:family="paragraph" style:name="P66" style:parent-style-name="Standard">
      <style:paragraph-properties fo:line-height="13.1976pt" fo:margin-left="-0.5472pt" fo:margin-right="2.1456pt" fo:text-indent="-0.0936pt">
        <style:tab-stops>
          <style:tab-stop co:tab-stop-absolute-position="87.948pt" style:leader-style="none" style:position="88.4952pt" style:type="left"/>
          <style:tab-stop co:tab-stop-absolute-position="163.2024pt" style:leader-style="none" style:position="163.7496pt" style:type="left"/>
          <style:tab-stop co:tab-stop-absolute-position="201.7512pt" style:leader-style="none" style:position="202.2984pt" style:type="left"/>
          <style:tab-stop co:tab-stop-absolute-position="230.9472pt" style:leader-style="none" style:position="231.4944pt" style:type="left"/>
        </style:tab-stops>
      </style:paragraph-properties>
    </style:style>
    <style:style style:family="paragraph" style:name="P83" style:parent-style-name="Standard">
      <style:paragraph-properties fo:line-height="13.7448pt" fo:margin-left="6.0984pt" fo:text-indent="-6.9984pt">
        <style:tab-stops>
          <style:tab-stop co:tab-stop-absolute-position="6.0984pt" style:leader-style="none" style:position="0pt" style:type="left"/>
        </style:tab-stops>
      </style:paragraph-properties>
    </style:style>
    <style:style style:family="paragraph" style:name="P102" style:parent-style-name="Standard">
      <style:paragraph-properties fo:line-height="13.7448pt" fo:margin-left="0.5976pt" fo:margin-top="0.5472pt" fo:text-indent="0pt"/>
    </style:style>
    <style:style style:family="paragraph" style:name="P131" style:parent-style-name="Standard">
      <style:paragraph-properties fo:margin-left="-0.144pt" fo:margin-right="122.0976pt" fo:text-indent="-0.2952pt" style:line-height-at-least="13.9968pt"/>
    </style:style>
    <style:style style:family="paragraph" style:name="P121" style:parent-style-name="Standard">
      <style:paragraph-properties fo:line-height="12.6pt" fo:margin-left="0.9936pt" fo:text-indent="0pt">
        <style:tab-stops>
          <style:tab-stop co:tab-stop-absolute-position="216.3888pt" style:leader-style="none" style:position="215.3952pt" style:type="left"/>
        </style:tab-stops>
      </style:paragraph-properties>
    </style:style>
    <style:style style:family="paragraph" style:name="P38" style:parent-style-name="Standard">
      <style:paragraph-properties fo:margin-left="-0.2448pt" fo:text-indent="0pt"/>
    </style:style>
    <style:style style:family="paragraph" style:name="P109" style:parent-style-name="Standard">
      <style:paragraph-properties fo:margin-left="-0.3456pt" fo:margin-right="0.9432pt" fo:text-align="justify" fo:text-indent="2.6496pt"/>
    </style:style>
    <style:style style:family="paragraph" style:name="P129" style:parent-style-name="Standard">
      <style:paragraph-properties fo:text-align="start"/>
    </style:style>
    <style:style style:family="paragraph" style:name="P88" style:parent-style-name="Standard">
      <style:paragraph-properties fo:margin-left="-0.4968pt" fo:margin-top="0.0936pt" fo:text-indent="0pt"/>
    </style:style>
    <style:style style:family="paragraph" style:name="P61" style:parent-style-name="Standard">
      <style:paragraph-properties fo:margin-left="-0.5472pt" fo:margin-right="50.148pt" fo:text-indent="-0.0936pt">
        <style:tab-stops>
          <style:tab-stop co:tab-stop-absolute-position="12.4488pt" style:leader-style="none" style:position="12.996pt" style:type="left"/>
        </style:tab-stops>
      </style:paragraph-properties>
      <style:text-properties fo:font-size="12pt" style:font-size-asian="12pt" style:font-size-complex="12pt"/>
    </style:style>
    <style:style style:family="paragraph" style:name="P72" style:parent-style-name="Standard">
      <style:paragraph-properties fo:margin-left="-0.2952pt" fo:margin-top="13.3992pt" fo:text-indent="0pt"/>
      <style:text-properties fo:font-size="12pt" style:font-size-asian="12pt" style:font-size-complex="12pt"/>
    </style:style>
    <style:style style:family="paragraph" style:name="P135" style:parent-style-name="Standard">
      <style:paragraph-properties fo:margin-top="12.2472pt" fo:text-align="center"/>
      <style:text-properties fo:font-family="Cambria" fo:font-size="12.5pt" style:font-name="Cambria" style:font-size-asian="12.5pt" style:font-size-complex="12.5pt"/>
    </style:style>
    <style:style style:family="paragraph" style:name="P108" style:parent-style-name="Standard">
      <style:paragraph-properties fo:margin-left="-0.4464pt" fo:margin-right="2.5488pt" fo:text-align="justify" fo:text-indent="-0.144pt"/>
    </style:style>
    <style:style style:family="paragraph" style:name="P96" style:parent-style-name="Standard">
      <style:paragraph-properties fo:margin-top="13.3992pt"/>
      <style:text-properties fo:font-size="12.5pt" style:font-size-asian="12.5pt" style:font-size-complex="12.5pt"/>
    </style:style>
    <style:style style:family="paragraph" style:name="P103" style:parent-style-name="Standard">
      <style:paragraph-properties fo:line-height="13.6944pt" fo:margin-left="0.144pt" fo:text-indent="0pt"/>
    </style:style>
    <style:style style:family="paragraph" style:name="P76" style:parent-style-name="Standard">
      <style:paragraph-properties fo:line-height="104%" fo:margin-left="-0.144pt" fo:margin-top="0.2952pt" fo:text-indent="3.1464pt"/>
    </style:style>
    <style:style style:family="paragraph" style:name="P107" style:parent-style-name="Standard">
      <style:paragraph-properties fo:line-height="13.7448pt" fo:margin-left="-0.144pt" fo:margin-top="13.3992pt" fo:text-align="justify" fo:text-indent="0pt"/>
      <style:text-properties fo:font-size="12pt" style:font-size-asian="12pt" style:font-size-complex="12pt"/>
    </style:style>
    <style:style style:family="paragraph" style:name="P130" style:parent-style-name="Обычный">
      <style:paragraph-properties fo:orphans="0" fo:text-align="start" fo:widows="0"/>
      <style:text-properties fo:font-family="Liberation Serif" style:font-name="Liberation Serif"/>
    </style:style>
    <style:style co:numbering-list-id="list_5" style:family="paragraph" style:list-style-name="numList_4" style:name="P31" style:parent-style-name="Обычный">
      <style:paragraph-properties fo:margin-left="0pt" fo:orphans="0" fo:text-indent="0pt" fo:widows="0">
        <style:tab-stops>
          <style:tab-stop style:leader-style="none" style:position="13.0968pt" style:type="left"/>
        </style:tab-stops>
      </style:paragraph-properties>
    </style:style>
    <style:style style:family="paragraph" style:name="P71" style:parent-style-name="Standard">
      <style:paragraph-properties fo:margin-left="-0.5472pt" fo:margin-right="229.896pt" fo:margin-top="0.2952pt" fo:text-indent="0.144pt"/>
    </style:style>
    <style:style co:numbering-list-id="list_2" style:family="paragraph" style:list-style-name="numList_2" style:name="P23" style:parent-style-name="Обычный">
      <style:paragraph-properties fo:margin-left="0pt" fo:orphans="0" fo:text-indent="0pt" fo:widows="0">
        <style:tab-stops>
          <style:tab-stop style:leader-style="none" style:position="13.0968pt" style:type="left"/>
        </style:tab-stops>
      </style:paragraph-properties>
    </style:style>
    <style:style style:family="paragraph" style:name="P20" style:parent-style-name="Обычный">
      <style:paragraph-properties fo:orphans="0" fo:widows="0">
        <style:tab-stops>
          <style:tab-stop style:leader-style="none" style:position="13.0968pt" style:type="left"/>
          <style:tab-stop style:leader-style="none" style:position="16.4448pt" style:type="left"/>
        </style:tab-stops>
      </style:paragraph-properties>
    </style:style>
    <style:style style:family="paragraph" style:name="P116" style:parent-style-name="Обычный">
      <style:paragraph-properties fo:orphans="0" fo:widows="0">
        <style:tab-stops>
          <style:tab-stop style:leader-style="none" style:position="17.1432pt" style:type="left"/>
        </style:tab-stops>
      </style:paragraph-properties>
    </style:style>
    <style:style style:family="paragraph" style:name="P7" style:parent-style-name="Standard">
      <style:paragraph-properties fo:line-height="11.9448pt" fo:margin-left="0.7992pt" fo:text-indent="0pt"/>
    </style:style>
    <style:style style:family="paragraph" style:name="P112" style:parent-style-name="Standard">
      <style:paragraph-properties fo:margin-left="0.144pt" fo:margin-top="1.8936pt" fo:text-indent="0pt"/>
    </style:style>
    <style:style style:family="paragraph" style:name="P32" style:parent-style-name="Standard">
      <style:paragraph-properties fo:margin-left="-0.4968pt" fo:margin-top="0.7992pt" fo:text-indent="0pt"/>
    </style:style>
    <style:style style:family="paragraph" style:name="P73" style:parent-style-name="Standard">
      <style:paragraph-properties fo:margin-left="-0.2952pt" fo:margin-top="13.3992pt" fo:text-indent="0pt"/>
    </style:style>
    <style:style style:family="paragraph" style:name="P52" style:parent-style-name="Standard">
      <style:paragraph-properties fo:margin-left="-0.9432pt" fo:margin-right="50.148pt" fo:margin-top="0.144pt" fo:text-indent="0.0936pt">
        <style:tab-stops>
          <style:tab-stop co:tab-stop-absolute-position="11.8008pt" style:leader-style="none" style:position="12.744pt" style:type="left"/>
        </style:tab-stops>
      </style:paragraph-properties>
    </style:style>
    <style:style style:family="paragraph" style:name="P147" style:parent-style-name="Standard">
      <style:paragraph-properties fo:line-height="12.5496pt" fo:margin-left="3.7944pt" fo:text-indent="0pt"/>
      <style:text-properties fo:font-size="12.5pt" style:font-size-asian="12.5pt" style:font-size-complex="12.5pt"/>
    </style:style>
    <style:style style:family="paragraph" style:name="P10" style:parent-style-name="Standard">
      <style:paragraph-properties fo:line-height="12.348pt" fo:margin-left="0.5472pt" fo:text-indent="0pt"/>
    </style:style>
    <style:style style:family="paragraph" style:name="P133" style:parent-style-name="Standard">
      <style:paragraph-properties fo:line-height="12.744pt" fo:margin-left="0.9936pt" fo:text-indent="0pt"/>
    </style:style>
    <style:style style:family="paragraph" style:name="P132" style:parent-style-name="Standard">
      <style:paragraph-properties fo:margin-left="0.0432pt" fo:margin-right="122.0976pt" fo:text-indent="2.6496pt" style:line-height-at-least="13.9968pt"/>
    </style:style>
    <style:style style:family="paragraph" style:name="P56" style:parent-style-name="Standard">
      <style:paragraph-properties>
        <style:tab-stops>
          <style:tab-stop style:leader-style="none" style:position="11.844pt" style:type="left"/>
        </style:tab-stops>
      </style:paragraph-properties>
    </style:style>
    <style:style style:family="paragraph" style:name="P84" style:parent-style-name="Standard">
      <style:paragraph-properties fo:line-height="13.7448pt" fo:margin-left="6.1488pt" fo:margin-top="0.0936pt" fo:text-indent="-6.7968pt">
        <style:tab-stops>
          <style:tab-stop co:tab-stop-absolute-position="6.1488pt" style:leader-style="none" style:position="0pt" style:type="left"/>
        </style:tab-stops>
      </style:paragraph-properties>
    </style:style>
    <style:style style:family="paragraph" style:name="P78" style:parent-style-name="Standard">
      <style:paragraph-properties fo:margin-top="0.2952pt">
        <style:tab-stops>
          <style:tab-stop style:leader-style="none" style:position="35.496pt" style:type="left"/>
        </style:tab-stops>
      </style:paragraph-properties>
    </style:style>
    <style:style style:family="paragraph" style:name="P85" style:parent-style-name="Standard">
      <style:paragraph-properties fo:line-height="13.7448pt" fo:margin-left="-0.9pt" fo:text-indent="0pt"/>
    </style:style>
    <style:style style:family="paragraph" style:name="P50" style:parent-style-name="Standard">
      <style:paragraph-properties fo:margin-left="-0.144pt" fo:margin-top="0.396pt" fo:text-indent="0pt"/>
    </style:style>
    <style:style style:family="paragraph" style:name="P19" style:parent-style-name="Обычный">
      <style:paragraph-properties fo:orphans="0" fo:text-align="justify" fo:widows="0"/>
      <style:text-properties fo:font-family="Liberation Serif" style:font-name="Liberation Serif"/>
    </style:style>
    <style:style style:family="paragraph" style:name="P57" style:parent-style-name="Standard">
      <style:paragraph-properties fo:line-height="13.2984pt" fo:margin-left="9.144pt" fo:text-indent="-9.9432pt">
        <style:tab-stops>
          <style:tab-stop co:tab-stop-absolute-position="9.144pt" style:leader-style="none" style:position="0pt" style:type="left"/>
        </style:tab-stops>
      </style:paragraph-properties>
    </style:style>
    <style:style style:family="paragraph" style:name="P44" style:parent-style-name="Обычный">
      <style:paragraph-properties fo:orphans="0" fo:text-align="center" fo:widows="0"/>
      <style:text-properties fo:font-family="Liberation Serif" style:font-name="Liberation Serif"/>
    </style:style>
    <style:style style:family="paragraph" style:name="P139" style:parent-style-name="Standard">
      <style:paragraph-properties fo:margin-left="1.1448pt" fo:text-indent="0pt"/>
      <style:text-properties fo:font-size="12.5pt" style:font-size-asian="12.5pt" style:font-size-complex="12.5pt"/>
    </style:style>
    <style:style style:family="paragraph" style:name="P92" style:parent-style-name="Standard">
      <style:paragraph-properties fo:line-height="12.3984pt" fo:margin-left="0.8496pt" fo:text-indent="0pt"/>
    </style:style>
    <style:style style:family="paragraph" style:name="P55" style:parent-style-name="Standard">
      <style:paragraph-properties fo:margin-left="-0.7992pt" fo:margin-right="54.9pt" fo:text-indent="-0.0432pt">
        <style:tab-stops>
          <style:tab-stop co:tab-stop-absolute-position="11.8008pt" style:leader-style="none" style:position="12.6pt" style:type="left"/>
        </style:tab-stops>
      </style:paragraph-properties>
    </style:style>
    <style:style style:family="paragraph" style:name="P123" style:parent-style-name="Standard">
      <style:paragraph-properties fo:margin-left="0.9936pt" fo:text-indent="2.844pt"/>
    </style:style>
    <style:style co:numbering-list-id="list_1" style:family="paragraph" style:list-level="2" style:list-style-name="numList_1" style:name="P13" style:parent-style-name="Обычный">
      <style:paragraph-properties fo:margin-left="0pt" fo:orphans="0" fo:text-indent="0pt" fo:widows="0">
        <style:tab-stops>
          <style:tab-stop style:leader-style="none" style:position="16.4448pt" style:type="left"/>
        </style:tab-stops>
      </style:paragraph-properties>
    </style:style>
    <style:style style:family="paragraph" style:name="P65" style:parent-style-name="Standard">
      <style:paragraph-properties fo:line-height="13.7448pt" fo:margin-left="19.8432pt" fo:text-indent="-20.4984pt">
        <style:tab-stops>
          <style:tab-stop co:tab-stop-absolute-position="19.8432pt" style:leader-style="none" style:position="0pt" style:type="left"/>
          <style:tab-stop co:tab-stop-absolute-position="73.188pt" style:leader-style="none" style:position="53.3448pt" style:type="left"/>
          <style:tab-stop co:tab-stop-absolute-position="167.688pt" style:leader-style="none" style:position="147.8448pt" style:type="left"/>
          <style:tab-stop co:tab-stop-absolute-position="218.7432pt" style:leader-style="none" style:position="198.9pt" style:type="left"/>
          <style:tab-stop co:tab-stop-absolute-position="241.5384pt" style:leader-style="none" style:position="221.6952pt" style:type="left"/>
        </style:tab-stops>
      </style:paragraph-properties>
    </style:style>
    <style:style style:family="paragraph" style:name="P34" style:parent-style-name="Standard">
      <style:paragraph-properties fo:line-height="13.7448pt" fo:margin-left="-0.2448pt" fo:text-indent="0pt"/>
      <style:text-properties fo:font-size="12pt" style:font-size-asian="12pt" style:font-size-complex="12pt"/>
    </style:style>
    <style:style style:family="paragraph" style:name="P98" style:parent-style-name="Standard">
      <style:paragraph-properties fo:line-height="95%" fo:margin-left="-0.5472pt" fo:margin-top="14.148pt" fo:text-indent="0.1944pt"/>
    </style:style>
    <style:style style:family="paragraph" style:name="P144" style:parent-style-name="Standard">
      <style:paragraph-properties fo:line-height="12.2976pt" fo:margin-left="1.0944pt" fo:text-indent="0pt"/>
    </style:style>
    <style:style style:family="paragraph" style:name="P45" style:parent-style-name="Standard">
      <style:paragraph-properties fo:line-height="13.6944pt" fo:margin-left="0.2448pt" fo:margin-top="13.0968pt" fo:text-indent="0pt"/>
    </style:style>
    <style:style style:family="paragraph" style:name="P62" style:parent-style-name="Standard">
      <style:paragraph-properties fo:margin-left="-0.5472pt" fo:margin-right="50.148pt" fo:text-indent="-0.0936pt">
        <style:tab-stops>
          <style:tab-stop co:tab-stop-absolute-position="12.4488pt" style:leader-style="none" style:position="12.996pt" style:type="left"/>
        </style:tab-stops>
      </style:paragraph-properties>
    </style:style>
    <style:style style:family="paragraph" style:name="P114" style:parent-style-name="Standard">
      <style:paragraph-properties fo:margin-left="1.4976pt" fo:margin-right="19.8432pt" fo:text-indent="0pt"/>
    </style:style>
    <style:style style:family="paragraph" style:name="P110" style:parent-style-name="Standard">
      <style:paragraph-properties fo:line-height="90%" fo:margin-left="-0.0432pt" fo:margin-right="1.044pt" fo:text-align="justify" fo:text-indent="-0.0432pt"/>
    </style:style>
    <style:style co:numbering-list-id="list_2" style:family="paragraph" style:list-style-name="numList_2" style:name="P22" style:parent-style-name="Обычный">
      <style:paragraph-properties fo:margin-left="-5.0976pt" fo:orphans="0" fo:text-indent="5.0976pt" fo:widows="0">
        <style:tab-stops>
          <style:tab-stop co:tab-stop-absolute-position="13.0968pt" style:leader-style="none" style:position="18.1944pt" style:type="left"/>
        </style:tab-stops>
      </style:paragraph-properties>
    </style:style>
    <style:style style:family="paragraph" style:name="P127" style:parent-style-name="Standard">
      <style:paragraph-properties fo:line-height="13.7448pt" fo:margin-left="0.2952pt" fo:text-align="center" fo:text-indent="0pt"/>
    </style:style>
    <style:style style:family="paragraph" style:name="P124" style:parent-style-name="Standard">
      <style:paragraph-properties fo:text-align="center"/>
    </style:style>
    <style:style style:family="paragraph" style:name="P91" style:parent-style-name="Standard">
      <style:paragraph-properties fo:margin-left="1.0944pt" fo:margin-right="19.296pt" fo:margin-top="0.2952pt" fo:text-indent="-0.0936pt">
        <style:tab-stops>
          <style:tab-stop co:tab-stop-absolute-position="1.0944pt" style:leader-style="none" style:position="0pt" style:type="left"/>
          <style:tab-stop co:tab-stop-absolute-position="13.4928pt" style:leader-style="none" style:position="12.3984pt" style:type="left"/>
        </style:tab-stops>
      </style:paragraph-properties>
    </style:style>
    <style:style style:family="paragraph" style:name="P21" style:parent-style-name="Обычный">
      <style:paragraph-properties fo:orphans="0" fo:widows="0">
        <style:tab-stops>
          <style:tab-stop style:leader-style="none" style:position="13.0968pt" style:type="left"/>
        </style:tab-stops>
      </style:paragraph-properties>
    </style:style>
    <style:style style:family="paragraph" style:name="P59" style:parent-style-name="Обычный">
      <style:paragraph-properties fo:margin-right="-1.7496pt" fo:orphans="0" fo:widows="0"/>
    </style:style>
    <style:style style:family="paragraph" style:name="P86" style:parent-style-name="Standard">
      <style:paragraph-properties fo:line-height="13.7448pt" fo:margin-left="-0.648pt" fo:text-indent="0pt"/>
    </style:style>
    <style:style style:family="paragraph" style:name="P149" style:parent-style-name="Обычный">
      <style:paragraph-properties fo:orphans="0" fo:text-align="center" fo:widows="0">
        <style:tab-stops>
          <style:tab-stop style:leader-style="none" style:position="151.0992pt" style:type="left"/>
          <style:tab-stop style:leader-style="none" style:position="188.5464pt" style:type="center"/>
          <style:tab-stop style:leader-style="none" style:position="377.1432pt" style:type="right"/>
        </style:tab-stops>
      </style:paragraph-properties>
    </style:style>
    <style:style style:family="paragraph" style:name="P126" style:parent-style-name="Standard">
      <style:paragraph-properties fo:line-height="13.7448pt" fo:margin-left="0.0432pt" fo:text-indent="0pt"/>
    </style:style>
    <style:style style:family="paragraph" style:name="P101" style:parent-style-name="Standard">
      <style:paragraph-properties fo:line-height="95%" fo:margin-left="-0.3456pt" fo:margin-right="85.0968pt" fo:margin-top="0.0936pt" fo:text-indent="0.1944pt"/>
    </style:style>
    <style:style style:family="paragraph" style:name="P95" style:parent-style-name="Standard">
      <style:paragraph-properties fo:line-height="95%" fo:margin-left="0.144pt" fo:text-indent="2.6496pt"/>
    </style:style>
    <style:style style:family="paragraph" style:name="P143" style:parent-style-name="Standard">
      <style:paragraph-properties fo:margin-left="1.3464pt" fo:margin-top="4.5936pt" fo:text-indent="0pt"/>
    </style:style>
    <style:style style:family="paragraph" style:name="P33" style:parent-style-name="Standard">
      <style:paragraph-properties fo:line-height="13.7448pt" fo:margin-left="-0.396pt" fo:margin-top="13.5432pt" fo:text-indent="0pt"/>
    </style:style>
    <style:style style:family="paragraph" style:name="P17" style:parent-style-name="Standard">
      <style:paragraph-properties fo:margin-left="0.4464pt" fo:text-align="justify" fo:text-indent="0pt"/>
    </style:style>
    <style:style style:family="paragraph" style:name="P14" style:parent-style-name="Standard">
      <style:paragraph-properties fo:line-height="12.348pt" fo:text-align="justify">
        <style:tab-stops>
          <style:tab-stop style:leader-style="none" style:position="20.9952pt" style:type="left"/>
        </style:tab-stops>
      </style:paragraph-properties>
    </style:style>
    <style:style style:family="paragraph" style:name="P80" style:parent-style-name="Standard">
      <style:paragraph-properties fo:margin-top="13.2984pt"/>
      <style:text-properties fo:font-size="12pt" style:font-size-asian="12pt" style:font-size-complex="12pt"/>
    </style:style>
    <style:style style:family="paragraph" style:name="P68" style:parent-style-name="Standard">
      <style:paragraph-properties fo:margin-top="0.2952pt"/>
    </style:style>
    <style:style style:family="paragraph" style:name="P26" style:parent-style-name="Standard">
      <style:paragraph-properties fo:line-height="12.8448pt" fo:margin-left="-0.3456pt" fo:margin-top="0.0432pt" fo:text-indent="0pt"/>
    </style:style>
    <style:style style:family="paragraph" style:name="P141" style:parent-style-name="Обычный">
      <style:paragraph-properties fo:margin-left="1.944pt" fo:orphans="0" fo:text-indent="0pt" fo:widows="0">
        <style:tab-stops>
          <style:tab-stop co:tab-stop-absolute-position="16.4376pt" style:leader-style="none" style:position="14.4936pt" style:type="left"/>
        </style:tab-stops>
      </style:paragraph-properties>
    </style:style>
    <style:style style:family="paragraph" style:name="P75" style:parent-style-name="Standard">
      <style:paragraph-properties fo:line-height="13.7448pt" fo:margin-left="-0.144pt" fo:text-indent="0pt"/>
      <style:text-properties fo:font-size="12pt" style:font-size-asian="12pt" style:font-size-complex="12pt"/>
    </style:style>
    <style:style style:family="paragraph" style:name="P40" style:parent-style-name="Standard">
      <style:paragraph-properties fo:margin-left="-0.0432pt" fo:text-indent="0pt"/>
      <style:text-properties fo:font-size="12pt" style:font-size-asian="12pt" style:font-size-complex="12pt"/>
    </style:style>
    <style:style style:family="paragraph" style:name="P111" style:parent-style-name="Standard">
      <style:paragraph-properties fo:line-height="11.6496pt" fo:margin-left="-0.0936pt" fo:text-align="justify" fo:text-indent="0pt"/>
    </style:style>
    <style:style style:family="paragraph" style:name="P4" style:parent-style-name="Обычный">
      <style:paragraph-properties fo:orphans="0" fo:text-align="center" fo:widows="0"/>
    </style:style>
    <style:style style:family="paragraph" style:name="P146" style:parent-style-name="Standard">
      <style:paragraph-properties fo:line-height="12.5496pt" fo:margin-left="3.7944pt" fo:text-align="center" fo:text-indent="0pt"/>
      <style:text-properties fo:font-size="12.5pt" style:font-size-asian="12.5pt" style:font-size-complex="12.5pt"/>
    </style:style>
    <style:style style:family="paragraph" style:name="P69" style:parent-style-name="Обычный">
      <style:paragraph-properties fo:orphans="0" fo:text-align="justify" fo:widows="0"/>
    </style:style>
    <style:style style:family="paragraph" style:name="P77" style:parent-style-name="Standard">
      <style:paragraph-properties fo:line-height="12.9456pt" fo:margin-left="-0.2952pt" fo:text-indent="0pt"/>
    </style:style>
    <style:style style:family="text" style:name="T50" style:parent-style-name="Основной_шрифт_абзаца_tx">
      <style:text-properties fo:font-size="12pt" fo:letter-spacing="0.144pt" style:font-size-asian="12pt" style:font-size-complex="12pt"/>
    </style:style>
    <style:style style:family="text" style:name="T145" style:parent-style-name="Основной_шрифт_абзаца_tx">
      <style:text-properties fo:font-size="12pt" fo:letter-spacing="1.3464pt" style:font-size-asian="12pt" style:font-size-complex="12pt"/>
    </style:style>
    <style:style style:family="text" style:name="T57" style:parent-style-name="Основной_шрифт_абзаца_tx">
      <style:text-properties fo:font-size="12pt" fo:letter-spacing="-0.5472pt" style:font-size-asian="12pt" style:font-size-complex="12pt"/>
    </style:style>
    <style:style style:family="text" style:name="T142" style:parent-style-name="Основной_шрифт_абзаца_tx">
      <style:text-properties fo:color="#1A0008" fo:font-size="12pt" fo:letter-spacing="-0.4464pt" style:font-size-asian="12pt" style:font-size-complex="12pt">
        <co:theme-color>
          <value>
            <rgba>1A0008FF</rgba>
          </value>
        </co:theme-color>
      </style:text-properties>
    </style:style>
    <style:style style:family="text" style:name="T121" style:parent-style-name="Основной_шрифт_абзаца_tx">
      <style:text-properties fo:font-size="12.5pt" fo:letter-spacing="-0.5472pt" style:font-size-asian="12.5pt" style:font-size-complex="12.5pt"/>
    </style:style>
    <style:style style:family="text" style:name="T148" style:parent-style-name="Основной_шрифт_абзаца_tx">
      <style:text-properties fo:color="#2A0300" fo:font-size="12pt" style:font-size-asian="12pt" style:font-size-complex="12pt">
        <co:theme-color>
          <value>
            <rgba>2A0300FF</rgba>
          </value>
        </co:theme-color>
      </style:text-properties>
    </style:style>
    <style:style style:family="text" style:name="T182" style:parent-style-name="Основной_шрифт_абзаца_tx">
      <style:text-properties fo:color="#240001" fo:font-size="12.5pt" fo:letter-spacing="-0.1944pt" style:font-size-asian="12.5pt" style:font-size-complex="12.5pt">
        <co:theme-color>
          <value>
            <rgba>240001FF</rgba>
          </value>
        </co:theme-color>
      </style:text-properties>
    </style:style>
    <style:style style:family="text" style:name="T154" style:parent-style-name="Основной_шрифт_абзаца_tx">
      <style:text-properties fo:font-size="12pt" fo:letter-spacing="0.8496pt" style:font-size-asian="12pt" style:font-size-complex="12pt"/>
    </style:style>
    <style:style style:family="text" style:name="T111" style:parent-style-name="Основной_шрифт_абзаца_tx">
      <style:text-properties fo:font-size="12.5pt" fo:letter-spacing="-0.4968pt" style:font-size-asian="12.5pt" style:font-size-complex="12.5pt"/>
    </style:style>
    <style:style style:family="text" style:name="T113" style:parent-style-name="Основной_шрифт_абзаца_tx">
      <style:text-properties fo:color="#1C0000" fo:font-size="12.5pt" fo:letter-spacing="-0.4968pt" style:font-size-asian="12.5pt" style:font-size-complex="12.5pt">
        <co:theme-color>
          <value>
            <rgba>1C0000FF</rgba>
          </value>
        </co:theme-color>
      </style:text-properties>
    </style:style>
    <style:style style:family="text" style:name="T43" style:parent-style-name="Основной_шрифт_абзаца_tx">
      <style:text-properties fo:color="#2F0100" fo:font-size="12pt" fo:letter-spacing="-0.2448pt" style:font-size-asian="12pt" style:font-size-complex="12pt">
        <co:theme-color>
          <value>
            <rgba>2F0100FF</rgba>
          </value>
        </co:theme-color>
      </style:text-properties>
    </style:style>
    <style:style style:family="text" style:name="T95" style:parent-style-name="Основной_шрифт_абзаца_tx">
      <style:text-properties fo:font-size="12pt" fo:font-style="italic" fo:letter-spacing="-0.0936pt" style:font-size-asian="12pt" style:font-size-complex="12pt" style:font-style-asian="italic" style:font-style-complex="italic"/>
    </style:style>
    <style:style style:family="text" style:name="T167" style:parent-style-name="Основной_шрифт_абзаца_tx">
      <style:text-properties fo:font-size="12pt" fo:letter-spacing="0.7488pt" style:font-size-asian="12pt" style:font-size-complex="12pt"/>
    </style:style>
    <style:style style:family="text" style:name="T162" style:parent-style-name="Основной_шрифт_абзаца_tx">
      <style:text-properties fo:font-size="12pt" fo:letter-spacing="3.0456pt" style:font-size-asian="12pt" style:font-size-complex="12pt"/>
    </style:style>
    <style:style style:family="text" style:name="T186" style:parent-style-name="Основной_шрифт_абзаца_tx">
      <style:text-properties fo:color="#160007" fo:font-size="12.5pt" fo:letter-spacing="0.9936pt" style:font-size-asian="12.5pt" style:font-size-complex="12.5pt">
        <co:theme-color>
          <value>
            <rgba>160007FF</rgba>
          </value>
        </co:theme-color>
      </style:text-properties>
    </style:style>
    <style:style style:family="text" style:name="T51" style:parent-style-name="Основной_шрифт_абзаца_tx">
      <style:text-properties fo:font-size="12pt" fo:letter-spacing="0.9432pt" style:font-size-asian="12pt" style:font-size-complex="12pt"/>
    </style:style>
    <style:style style:family="text" style:name="T187" style:parent-style-name="Основной_шрифт_абзаца_tx">
      <style:text-properties fo:font-size="12.5pt" fo:letter-spacing="-0.2448pt" style:font-size-asian="12.5pt" style:font-size-complex="12.5pt"/>
    </style:style>
    <style:style style:family="text" style:name="T127" style:parent-style-name="Основной_шрифт_абзаца_tx">
      <style:text-properties fo:color="#030303" fo:font-size="12pt" fo:letter-spacing="-0.144pt" style:font-size-asian="12pt" style:font-size-complex="12pt">
        <co:theme-color>
          <value>
            <rgba>030303FF</rgba>
          </value>
        </co:theme-color>
      </style:text-properties>
    </style:style>
    <style:style style:family="text" style:name="T64" style:parent-style-name="Основной_шрифт_абзаца_tx">
      <style:text-properties fo:color="#010015" fo:font-size="12pt" style:font-size-asian="12pt" style:font-size-complex="12pt">
        <co:theme-color>
          <value>
            <rgba>010015FF</rgba>
          </value>
        </co:theme-color>
      </style:text-properties>
    </style:style>
    <style:style style:family="text" style:name="T22" style:parent-style-name="Основной_шрифт_абзаца_tx">
      <style:text-properties fo:font-size="12pt" fo:letter-spacing="-0.648pt" style:font-size-asian="12pt" style:font-size-complex="12pt"/>
    </style:style>
    <style:style style:family="text" style:name="T80" style:parent-style-name="Основной_шрифт_абзаца_tx">
      <style:text-properties fo:color="#0C0C0C">
        <co:theme-color>
          <value>
            <rgba>0C0C0CFF</rgba>
          </value>
        </co:theme-color>
      </style:text-properties>
    </style:style>
    <style:style style:family="text" style:name="T91" style:parent-style-name="Основной_шрифт_абзаца_tx">
      <style:text-properties fo:color="#110003" fo:font-size="12pt" style:font-size-asian="12pt" style:font-size-complex="12pt">
        <co:theme-color>
          <value>
            <rgba>110003FF</rgba>
          </value>
        </co:theme-color>
      </style:text-properties>
    </style:style>
    <style:style style:family="text" style:name="T62" style:parent-style-name="Основной_шрифт_абзаца_tx">
      <style:text-properties fo:font-size="12pt" fo:letter-spacing="0.3456pt" style:font-size-asian="12pt" style:font-size-complex="12pt"/>
    </style:style>
    <style:style style:family="text" style:name="T141" style:parent-style-name="Основной_шрифт_абзаца_tx">
      <style:text-properties fo:color="#1A0008" fo:font-size="12pt" fo:letter-spacing="-0.2952pt" style:font-size-asian="12pt" style:font-size-complex="12pt">
        <co:theme-color>
          <value>
            <rgba>1A0008FF</rgba>
          </value>
        </co:theme-color>
      </style:text-properties>
    </style:style>
    <style:style style:family="text" style:name="T6">
      <style:text-properties fo:font-family="Liberation Serif" fo:font-weight="bold" style:font-name="Liberation Serif" style:font-weight-asian="bold" style:font-weight-complex="bold"/>
    </style:style>
    <style:style style:family="text" style:name="T74" style:parent-style-name="Основной_шрифт_абзаца_tx">
      <style:text-properties fo:font-size="12pt" fo:letter-spacing="1.3968pt" style:font-size-asian="12pt" style:font-size-complex="12pt"/>
    </style:style>
    <style:style style:family="text" style:name="T82" style:parent-style-name="Основной_шрифт_абзаца_tx">
      <style:text-properties fo:letter-spacing="0.4464pt"/>
    </style:style>
    <style:style style:family="text" style:name="T13" style:parent-style-name="Основной_шрифт_абзаца_tx">
      <style:text-properties fo:color="#1C0000" fo:font-size="12pt" fo:letter-spacing="0.9pt" style:font-size-asian="12pt" style:font-size-complex="12pt">
        <co:theme-color>
          <value>
            <rgba>1C0000FF</rgba>
          </value>
        </co:theme-color>
      </style:text-properties>
    </style:style>
    <style:style style:family="text" style:name="T59" style:parent-style-name="Основной_шрифт_абзаца_tx">
      <style:text-properties fo:color="#0F0F0F" fo:font-size="12pt" fo:letter-spacing="-0.5472pt" style:font-size-asian="12pt" style:font-size-complex="12pt">
        <co:theme-color>
          <value>
            <rgba>0F0F0FFF</rgba>
          </value>
        </co:theme-color>
      </style:text-properties>
    </style:style>
    <style:style style:family="text" style:name="T112" style:parent-style-name="Основной_шрифт_абзаца_tx">
      <style:text-properties fo:color="#1C0000" fo:font-size="12.5pt" fo:letter-spacing="-0.2952pt" style:font-size-asian="12.5pt" style:font-size-complex="12.5pt">
        <co:theme-color>
          <value>
            <rgba>1C0000FF</rgba>
          </value>
        </co:theme-color>
      </style:text-properties>
    </style:style>
    <style:style style:family="text" style:name="T153" style:parent-style-name="Основной_шрифт_абзаца_tx">
      <style:text-properties fo:font-size="12pt" fo:letter-spacing="0.9936pt" style:font-size-asian="12pt" style:font-size-complex="12pt"/>
    </style:style>
    <style:style style:family="text" style:name="T152" style:parent-style-name="Основной_шрифт_абзаца_tx">
      <style:text-properties fo:color="#0F000C" fo:font-size="12pt" fo:letter-spacing="-0.0936pt" style:font-size-asian="12pt" style:font-size-complex="12pt">
        <co:theme-color>
          <value>
            <rgba>0F000CFF</rgba>
          </value>
        </co:theme-color>
      </style:text-properties>
    </style:style>
    <style:style style:family="text" style:name="T28" style:parent-style-name="Основной_шрифт_абзаца_tx">
      <style:text-properties fo:font-size="12pt" fo:letter-spacing="2.0448pt" style:font-size-asian="12pt" style:font-size-complex="12pt"/>
    </style:style>
    <style:style style:family="text" style:name="T16" style:parent-style-name="Основной_шрифт_абзаца_tx">
      <style:text-properties fo:font-size="12pt" fo:letter-spacing="-0.5976pt" style:font-size-asian="12pt" style:font-size-complex="12pt"/>
    </style:style>
    <style:style style:family="text" style:name="T52" style:parent-style-name="Основной_шрифт_абзаца_tx">
      <style:text-properties fo:letter-spacing="-0.7488pt"/>
    </style:style>
    <style:style style:family="text" style:name="T116" style:parent-style-name="Основной_шрифт_абзаца_tx">
      <style:text-properties fo:color="#0C0C0C" fo:font-size="12.5pt" style:font-size-asian="12.5pt" style:font-size-complex="12.5pt">
        <co:theme-color>
          <value>
            <rgba>0C0C0CFF</rgba>
          </value>
        </co:theme-color>
      </style:text-properties>
    </style:style>
    <style:style style:family="text" style:name="T20" style:parent-style-name="Основной_шрифт_абзаца_tx">
      <style:text-properties fo:font-size="12pt" fo:letter-spacing="0.4968pt" style:font-size-asian="12pt" style:font-size-complex="12pt"/>
    </style:style>
    <style:style style:family="text" style:name="T93" style:parent-style-name="Основной_шрифт_абзаца_tx">
      <style:text-properties fo:color="#161616" fo:font-size="12pt" style:font-size-asian="12pt" style:font-size-complex="12pt">
        <co:theme-color>
          <value>
            <rgba>161616FF</rgba>
          </value>
        </co:theme-color>
      </style:text-properties>
    </style:style>
    <style:style style:family="text" style:name="T181" style:parent-style-name="Основной_шрифт_абзаца_tx">
      <style:text-properties fo:font-size="12.5pt" fo:letter-spacing="-0.4464pt" style:font-size-asian="12.5pt" style:font-size-complex="12.5pt"/>
    </style:style>
    <style:style style:family="text" style:name="T9" style:parent-style-name="Основной_шрифт_абзаца_tx">
      <style:text-properties fo:font-size="12pt" fo:letter-spacing="-0.396pt" style:font-size-asian="12pt" style:font-size-complex="12pt"/>
    </style:style>
    <style:style style:family="text" style:name="T106" style:parent-style-name="Основной_шрифт_абзаца_tx">
      <style:text-properties fo:color="#1D0A03" fo:font-size="12.5pt" fo:letter-spacing="-0.1944pt" style:font-size-asian="12.5pt" style:font-size-complex="12.5pt">
        <co:theme-color>
          <value>
            <rgba>1D0A03FF</rgba>
          </value>
        </co:theme-color>
      </style:text-properties>
    </style:style>
    <style:style style:family="text" style:name="T36" style:parent-style-name="Основной_шрифт_абзаца_tx">
      <style:text-properties fo:color="#3D1101" fo:font-size="12pt" style:font-size-asian="12pt" style:font-size-complex="12pt">
        <co:theme-color>
          <value>
            <rgba>3D1101FF</rgba>
          </value>
        </co:theme-color>
      </style:text-properties>
    </style:style>
    <style:style style:family="text" style:name="T129" style:parent-style-name="Основной_шрифт_абзаца_tx">
      <style:text-properties fo:color="#1C0000" fo:font-size="12pt" fo:letter-spacing="-0.0936pt" style:font-size-asian="12pt" style:font-size-complex="12pt">
        <co:theme-color>
          <value>
            <rgba>1C0000FF</rgba>
          </value>
        </co:theme-color>
      </style:text-properties>
    </style:style>
    <style:style style:family="text" style:name="T25" style:parent-style-name="Основной_шрифт_абзаца_tx">
      <style:text-properties fo:font-size="12pt" fo:letter-spacing="2.0952pt" style:font-size-asian="12pt" style:font-size-complex="12pt"/>
    </style:style>
    <style:style style:family="text" style:name="T118" style:parent-style-name="Основной_шрифт_абзаца_tx">
      <style:text-properties fo:color="#070707" fo:font-size="12.5pt" fo:letter-spacing="1.9944pt" style:font-size-asian="12.5pt" style:font-size-complex="12.5pt">
        <co:theme-color>
          <value>
            <rgba>070707FF</rgba>
          </value>
        </co:theme-color>
      </style:text-properties>
    </style:style>
    <style:style style:family="text" style:name="T77" style:parent-style-name="Основной_шрифт_абзаца_tx">
      <style:text-properties fo:color="#080808" fo:font-size="12pt" fo:letter-spacing="2.1456pt" style:font-size-asian="12pt" style:font-size-complex="12pt">
        <co:theme-color>
          <value>
            <rgba>080808FF</rgba>
          </value>
        </co:theme-color>
      </style:text-properties>
    </style:style>
    <style:style style:family="text" style:name="T72">
      <style:text-properties fo:color="#330F18" fo:font-size="12pt" style:font-size-asian="12pt" style:font-size-complex="12pt">
        <co:theme-color>
          <value>
            <rgba>330F18FF</rgba>
          </value>
        </co:theme-color>
      </style:text-properties>
    </style:style>
    <style:style style:family="text" style:name="T21" style:parent-style-name="Основной_шрифт_абзаца_tx">
      <style:text-properties fo:font-size="12pt" fo:letter-spacing="-0.2952pt" style:font-size-asian="12pt" style:font-size-complex="12pt"/>
    </style:style>
    <style:style style:family="text" style:name="T168" style:parent-style-name="Основной_шрифт_абзаца_tx">
      <style:text-properties fo:color="#050505" fo:font-size="12pt" style:font-size-asian="12pt" style:font-size-complex="12pt">
        <co:theme-color>
          <value>
            <rgba>050505FF</rgba>
          </value>
        </co:theme-color>
      </style:text-properties>
    </style:style>
    <style:style style:family="text" style:name="T69" style:parent-style-name="Основной_шрифт_абзаца_tx">
      <style:text-properties fo:color="#050505" fo:font-size="12pt" fo:letter-spacing="-0.0936pt" style:font-size-asian="12pt" style:font-size-complex="12pt">
        <co:theme-color>
          <value>
            <rgba>050505FF</rgba>
          </value>
        </co:theme-color>
      </style:text-properties>
    </style:style>
    <style:style style:family="text" style:name="T183" style:parent-style-name="Основной_шрифт_абзаца_tx">
      <style:text-properties fo:color="#240001" fo:font-size="12.5pt" fo:letter-spacing="-0.5976pt" style:font-size-asian="12.5pt" style:font-size-complex="12.5pt">
        <co:theme-color>
          <value>
            <rgba>240001FF</rgba>
          </value>
        </co:theme-color>
      </style:text-properties>
    </style:style>
    <style:style style:family="text" style:name="T131" style:parent-style-name="Основной_шрифт_абзаца_tx">
      <style:text-properties fo:font-size="12pt" fo:letter-spacing="1.2456pt" style:font-size-asian="12pt" style:font-size-complex="12pt"/>
    </style:style>
    <style:style style:family="text" style:name="T128" style:parent-style-name="Основной_шрифт_абзаца_tx">
      <style:text-properties fo:color="#FFFBE8" fo:font-size="12pt" style:font-size-asian="12pt" style:font-size-complex="12pt">
        <co:theme-color>
          <value>
            <rgba>FFFBE8FF</rgba>
          </value>
        </co:theme-color>
      </style:text-properties>
    </style:style>
    <style:style style:family="text" style:name="T173">
      <style:text-properties fo:font-family="Cambria" fo:font-size="12.5pt" style:font-name="Cambria" style:font-size-asian="12.5pt" style:font-size-complex="12.5pt"/>
    </style:style>
    <style:style style:family="text" style:name="T143" style:parent-style-name="Основной_шрифт_абзаца_tx">
      <style:text-properties fo:font-size="12pt" fo:letter-spacing="1.6488pt" style:font-size-asian="12pt" style:font-size-complex="12pt"/>
    </style:style>
    <style:style style:family="text" style:name="T175" style:parent-style-name="Основной_шрифт_абзаца_tx">
      <style:text-properties fo:color="#180000" fo:font-size="12.5pt" fo:letter-spacing="-0.0936pt" style:font-size-asian="12.5pt" style:font-size-complex="12.5pt">
        <co:theme-color>
          <value>
            <rgba>180000FF</rgba>
          </value>
        </co:theme-color>
      </style:text-properties>
    </style:style>
    <style:style style:family="text" style:name="T45" style:parent-style-name="Основной_шрифт_абзаца_tx">
      <style:text-properties fo:color="#210300" fo:font-size="12pt" fo:letter-spacing="-0.2448pt" style:font-size-asian="12pt" style:font-size-complex="12pt">
        <co:theme-color>
          <value>
            <rgba>210300FF</rgba>
          </value>
        </co:theme-color>
      </style:text-properties>
    </style:style>
    <style:style style:family="text" style:name="T101" style:parent-style-name="Основной_шрифт_абзаца_tx">
      <style:text-properties fo:font-size="12.5pt" fo:letter-spacing="-0.3456pt" style:font-size-asian="12.5pt" style:font-size-complex="12.5pt"/>
    </style:style>
    <style:style style:family="text" style:name="T3">
      <style:text-properties fo:font-family="Liberation Serif" fo:font-style="italic" fo:font-weight="bold" style:font-name="Liberation Serif" style:font-style-asian="italic" style:font-style-complex="italic" style:font-weight-asian="bold" style:font-weight-complex="bold"/>
    </style:style>
    <style:style style:family="text" style:name="T135" style:parent-style-name="Основной_шрифт_абзаца_tx">
      <style:text-properties fo:font-size="12pt" fo:letter-spacing="0.0936pt" style:font-size-asian="12pt" style:font-size-complex="12pt"/>
    </style:style>
    <style:style style:family="text" style:name="T60" style:parent-style-name="Основной_шрифт_абзаца_tx">
      <style:text-properties fo:color="#18010A" fo:font-size="12pt" style:font-size-asian="12pt" style:font-size-complex="12pt">
        <co:theme-color>
          <value>
            <rgba>18010AFF</rgba>
          </value>
        </co:theme-color>
      </style:text-properties>
    </style:style>
    <style:style style:family="text" style:name="T134" style:parent-style-name="Основной_шрифт_абзаца_tx">
      <style:text-properties fo:color="#0F0F0F" fo:font-size="12pt" fo:letter-spacing="1.8936pt" style:font-size-asian="12pt" style:font-size-complex="12pt">
        <co:theme-color>
          <value>
            <rgba>0F0F0FFF</rgba>
          </value>
        </co:theme-color>
      </style:text-properties>
    </style:style>
    <style:style style:family="text" style:name="T177" style:parent-style-name="Основной_шрифт_абзаца_tx">
      <style:text-properties fo:font-size="12.5pt" fo:letter-spacing="1.1952pt" style:font-size-asian="12.5pt" style:font-size-complex="12.5pt"/>
    </style:style>
    <style:style style:family="text" style:name="T92" style:parent-style-name="Основной_шрифт_абзаца_tx">
      <style:text-properties fo:color="#110003" fo:font-size="12pt" fo:letter-spacing="1.9944pt" style:font-size-asian="12pt" style:font-size-complex="12pt">
        <co:theme-color>
          <value>
            <rgba>110003FF</rgba>
          </value>
        </co:theme-color>
      </style:text-properties>
    </style:style>
    <style:style style:family="text" style:name="T53" style:parent-style-name="Основной_шрифт_абзаца_tx">
      <style:text-properties fo:font-size="12pt" fo:letter-spacing="1.9944pt" style:font-size-asian="12pt" style:font-size-complex="12pt"/>
    </style:style>
    <style:style style:family="text" style:name="T73">
      <style:text-properties fo:color="#030303" fo:font-size="12pt" style:font-size-asian="12pt" style:font-size-complex="12pt">
        <co:theme-color>
          <value>
            <rgba>030303FF</rgba>
          </value>
        </co:theme-color>
      </style:text-properties>
    </style:style>
    <style:style style:family="text" style:name="T146" style:parent-style-name="Основной_шрифт_абзаца_tx">
      <style:text-properties fo:font-size="12pt" fo:letter-spacing="1.944pt" style:font-size-asian="12pt" style:font-size-complex="12pt"/>
    </style:style>
    <style:style style:family="text" style:name="T65" style:parent-style-name="Основной_шрифт_абзаца_tx">
      <style:text-properties fo:color="#010015" fo:font-size="12pt" fo:letter-spacing="-0.7488pt" style:font-size-asian="12pt" style:font-size-complex="12pt">
        <co:theme-color>
          <value>
            <rgba>010015FF</rgba>
          </value>
        </co:theme-color>
      </style:text-properties>
    </style:style>
    <style:style style:family="text" style:name="T68" style:parent-style-name="Основной_шрифт_абзаца_tx">
      <style:text-properties fo:font-size="12pt" fo:letter-spacing="1.4472pt" style:font-size-asian="12pt" style:font-size-complex="12pt"/>
    </style:style>
    <style:style style:family="text" style:name="T38" style:parent-style-name="Основной_шрифт_абзаца_tx">
      <style:text-properties fo:font-size="12pt" fo:letter-spacing="0.1944pt" style:font-size-asian="12pt" style:font-size-complex="12pt"/>
    </style:style>
    <style:style style:family="text" style:name="T32" style:parent-style-name="Основной_шрифт_абзаца_tx">
      <style:text-properties fo:color="#080808" fo:font-size="12pt" style:font-size-asian="12pt" style:font-size-complex="12pt">
        <co:theme-color>
          <value>
            <rgba>080808FF</rgba>
          </value>
        </co:theme-color>
      </style:text-properties>
    </style:style>
    <style:style style:family="text" style:name="T170" style:parent-style-name="Основной_шрифт_абзаца_tx">
      <style:text-properties fo:color="#130000" fo:font-size="12pt" style:font-size-asian="12pt" style:font-size-complex="12pt">
        <co:theme-color>
          <value>
            <rgba>130000FF</rgba>
          </value>
        </co:theme-color>
      </style:text-properties>
    </style:style>
    <style:style style:family="text" style:name="T7" style:parent-style-name="Основной_шрифт_абзаца_tx">
      <style:text-properties fo:font-size="12pt" style:font-size-asian="12pt" style:font-size-complex="12pt"/>
    </style:style>
    <style:style style:family="text" style:name="T78" style:parent-style-name="Основной_шрифт_абзаца_tx">
      <style:text-properties fo:font-size="12pt" fo:letter-spacing="2.5488pt" style:font-size-asian="12pt" style:font-size-complex="12pt"/>
    </style:style>
    <style:style style:family="text" style:name="T166" style:parent-style-name="Основной_шрифт_абзаца_tx">
      <style:text-properties fo:color="#231103" fo:font-size="12pt" style:font-size-asian="12pt" style:font-size-complex="12pt">
        <co:theme-color>
          <value>
            <rgba>231103FF</rgba>
          </value>
        </co:theme-color>
      </style:text-properties>
    </style:style>
    <style:style style:family="text" style:name="T132" style:parent-style-name="Основной_шрифт_абзаца_tx">
      <style:text-properties fo:color="#230800" fo:font-size="12pt" style:font-size-asian="12pt" style:font-size-complex="12pt">
        <co:theme-color>
          <value>
            <rgba>230800FF</rgba>
          </value>
        </co:theme-color>
      </style:text-properties>
    </style:style>
    <style:style style:family="text" style:name="T24" style:parent-style-name="Основной_шрифт_абзаца_tx">
      <style:text-properties fo:font-family="Liberation Serif" fo:font-size="14pt" style:font-name="Liberation Serif" style:font-size-asian="14pt" style:font-size-complex="14pt"/>
    </style:style>
    <style:style style:family="text" style:name="T172" style:parent-style-name="Основной_шрифт_абзаца_tx">
      <style:text-properties fo:font-size="12.5pt" fo:letter-spacing="-0.0936pt" style:font-size-asian="12.5pt" style:font-size-complex="12.5pt"/>
    </style:style>
    <style:style style:family="text" style:name="T84" style:parent-style-name="Основной_шрифт_абзаца_tx">
      <style:text-properties fo:letter-spacing="-0.0936pt"/>
    </style:style>
    <style:style style:family="text" style:name="T29" style:parent-style-name="Основной_шрифт_абзаца_tx">
      <style:text-properties fo:color="#070011" fo:font-size="12pt" style:font-size-asian="12pt" style:font-size-complex="12pt">
        <co:theme-color>
          <value>
            <rgba>070011FF</rgba>
          </value>
        </co:theme-color>
      </style:text-properties>
    </style:style>
    <style:style style:family="text" style:name="T37" style:parent-style-name="Основной_шрифт_абзаца_tx">
      <style:text-properties fo:color="#3D1101" fo:font-size="12pt" fo:letter-spacing="0.9936pt" style:font-size-asian="12pt" style:font-size-complex="12pt">
        <co:theme-color>
          <value>
            <rgba>3D1101FF</rgba>
          </value>
        </co:theme-color>
      </style:text-properties>
    </style:style>
    <style:style style:family="text" style:name="T71" style:parent-style-name="Основной_шрифт_абзаца_tx">
      <style:text-properties fo:font-size="12pt" fo:letter-spacing="-0.144pt" style:font-size-asian="12pt" style:font-size-complex="12pt"/>
    </style:style>
    <style:style style:family="text" style:name="T159" style:parent-style-name="Основной_шрифт_абзаца_tx">
      <style:text-properties fo:font-size="12pt" fo:letter-spacing="1.6992pt" style:font-size-asian="12pt" style:font-size-complex="12pt"/>
    </style:style>
    <style:style style:family="text" style:name="T120" style:parent-style-name="Основной_шрифт_абзаца_tx">
      <style:text-properties fo:color="#16000F" fo:font-size="12.5pt" fo:letter-spacing="-0.5976pt" style:font-size-asian="12.5pt" style:font-size-complex="12.5pt">
        <co:theme-color>
          <value>
            <rgba>16000FFF</rgba>
          </value>
        </co:theme-color>
      </style:text-properties>
    </style:style>
    <style:style style:family="text" style:name="T33" style:parent-style-name="Основной_шрифт_абзаца_tx">
      <style:text-properties fo:color="#18030C" fo:font-size="12pt" style:font-size-asian="12pt" style:font-size-complex="12pt">
        <co:theme-color>
          <value>
            <rgba>18030CFF</rgba>
          </value>
        </co:theme-color>
      </style:text-properties>
    </style:style>
    <style:style style:family="text" style:name="T55" style:parent-style-name="Основной_шрифт_абзаца_tx">
      <style:text-properties fo:font-size="12pt" fo:letter-spacing="-1.3968pt" style:font-size-asian="12pt" style:font-size-complex="12pt"/>
    </style:style>
    <style:style style:family="text" style:name="T42" style:parent-style-name="Основной_шрифт_абзаца_tx">
      <style:text-properties fo:color="#260008" fo:font-size="12pt" fo:letter-spacing="-0.1944pt" style:font-size-asian="12pt" style:font-size-complex="12pt">
        <co:theme-color>
          <value>
            <rgba>260008FF</rgba>
          </value>
        </co:theme-color>
      </style:text-properties>
    </style:style>
    <style:style style:family="text" style:name="T140" style:parent-style-name="Основной_шрифт_абзаца_tx">
      <style:text-properties fo:color="#2B0001" fo:font-size="12pt" fo:letter-spacing="0.4968pt" style:font-size-asian="12pt" style:font-size-complex="12pt">
        <co:theme-color>
          <value>
            <rgba>2B0001FF</rgba>
          </value>
        </co:theme-color>
      </style:text-properties>
    </style:style>
    <style:style style:family="text" style:name="T122" style:parent-style-name="Основной_шрифт_абзаца_tx">
      <style:text-properties fo:font-size="12.5pt" fo:letter-spacing="-0.396pt" style:font-size-asian="12.5pt" style:font-size-complex="12.5pt"/>
    </style:style>
    <style:style style:family="text" style:name="T15" style:parent-style-name="Основной_шрифт_абзаца_tx">
      <style:text-properties fo:font-size="12pt" fo:letter-spacing="1.044pt" style:font-size-asian="12pt" style:font-size-complex="12pt"/>
    </style:style>
    <style:style style:family="text" style:name="T100" style:parent-style-name="Основной_шрифт_абзаца_tx">
      <style:text-properties fo:font-size="12.5pt" fo:letter-spacing="-0.7488pt" style:font-size-asian="12.5pt" style:font-size-complex="12.5pt"/>
    </style:style>
    <style:style style:family="text" style:name="T94" style:parent-style-name="Основной_шрифт_абзаца_tx">
      <style:text-properties fo:color="#21000F" fo:font-size="12pt" style:font-size-asian="12pt" style:font-size-complex="12pt">
        <co:theme-color>
          <value>
            <rgba>21000FFF</rgba>
          </value>
        </co:theme-color>
      </style:text-properties>
    </style:style>
    <style:style style:family="text" style:name="T2">
      <style:text-properties fo:font-family="Liberation Serif" fo:font-size="14pt" style:font-name="Liberation Serif" style:font-size-asian="14pt" style:font-size-complex="14pt"/>
    </style:style>
    <style:style style:family="text" style:name="T58" style:parent-style-name="Основной_шрифт_абзаца_tx">
      <style:text-properties fo:color="#0F0F0F" fo:font-size="12pt" fo:letter-spacing="-0.1944pt" style:font-size-asian="12pt" style:font-size-complex="12pt">
        <co:theme-color>
          <value>
            <rgba>0F0F0FFF</rgba>
          </value>
        </co:theme-color>
      </style:text-properties>
    </style:style>
    <style:style style:family="text" style:name="T46" style:parent-style-name="Основной_шрифт_абзаца_tx">
      <style:text-properties fo:font-size="12pt" fo:letter-spacing="-0.1944pt" style:font-size-asian="12pt" style:font-size-complex="12pt"/>
    </style:style>
    <style:style style:family="text" style:name="T169" style:parent-style-name="Основной_шрифт_абзаца_tx">
      <style:text-properties fo:color="#050505" fo:font-size="12pt" fo:letter-spacing="2.5992pt" style:font-size-asian="12pt" style:font-size-complex="12pt">
        <co:theme-color>
          <value>
            <rgba>050505FF</rgba>
          </value>
        </co:theme-color>
      </style:text-properties>
    </style:style>
    <style:style style:family="text" style:name="T138" style:parent-style-name="Основной_шрифт_абзаца_tx">
      <style:text-properties fo:color="#725959" fo:font-size="12pt" style:font-size-asian="12pt" style:font-size-complex="12pt">
        <co:theme-color>
          <value>
            <rgba>725959FF</rgba>
          </value>
        </co:theme-color>
      </style:text-properties>
    </style:style>
    <style:style style:family="text" style:name="T86" style:parent-style-name="Основной_шрифт_абзаца_tx">
      <style:text-properties fo:font-size="12pt" fo:letter-spacing="0.2952pt" style:font-size-asian="12pt" style:font-size-complex="12pt"/>
    </style:style>
    <style:style style:family="text" style:name="T48">
      <style:text-properties fo:font-size="12pt" fo:letter-spacing="-0.0936pt" style:font-size-asian="12pt" style:font-size-complex="12pt"/>
    </style:style>
    <style:style style:family="text" style:name="T26" style:parent-style-name="Основной_шрифт_абзаца_tx">
      <style:text-properties fo:font-size="12pt" fo:letter-spacing="2.196pt" style:font-size-asian="12pt" style:font-size-complex="12pt"/>
    </style:style>
    <style:style style:family="text" style:name="T66" style:parent-style-name="Основной_шрифт_абзаца_tx">
      <style:text-properties fo:color="#080808" fo:font-size="12pt" fo:letter-spacing="-0.7488pt" style:font-size-asian="12pt" style:font-size-complex="12pt">
        <co:theme-color>
          <value>
            <rgba>080808FF</rgba>
          </value>
        </co:theme-color>
      </style:text-properties>
    </style:style>
    <style:style style:family="text" style:name="T4">
      <style:text-properties fo:font-family="Liberation Serif" style:font-name="Liberation Serif"/>
    </style:style>
    <style:style style:family="text" style:name="T76" style:parent-style-name="Основной_шрифт_абзаца_tx">
      <style:text-properties fo:font-size="12pt" fo:letter-spacing="0.2448pt" style:font-size-asian="12pt" style:font-size-complex="12pt"/>
    </style:style>
    <style:style style:family="text" style:name="T14" style:parent-style-name="Основной_шрифт_абзаца_tx">
      <style:text-properties fo:font-size="12pt" fo:letter-spacing="-0.2448pt" style:font-size-asian="12pt" style:font-size-complex="12pt"/>
    </style:style>
    <style:style style:family="text" style:name="T109" style:parent-style-name="Основной_шрифт_абзаца_tx">
      <style:text-properties fo:color="#210011" fo:font-size="12.5pt" fo:letter-spacing="-0.4968pt" style:font-size-asian="12.5pt" style:font-size-complex="12.5pt">
        <co:theme-color>
          <value>
            <rgba>210011FF</rgba>
          </value>
        </co:theme-color>
      </style:text-properties>
    </style:style>
    <style:style style:family="text" style:name="T151" style:parent-style-name="Основной_шрифт_абзаца_tx">
      <style:text-properties fo:color="#0F000C" fo:font-size="12pt" style:font-size-asian="12pt" style:font-size-complex="12pt">
        <co:theme-color>
          <value>
            <rgba>0F000CFF</rgba>
          </value>
        </co:theme-color>
      </style:text-properties>
    </style:style>
    <style:style style:family="text" style:name="T70" style:parent-style-name="Основной_шрифт_абзаца_tx">
      <style:text-properties fo:color="#050505" fo:font-size="12pt" fo:letter-spacing="-0.4464pt" style:font-size-asian="12pt" style:font-size-complex="12pt">
        <co:theme-color>
          <value>
            <rgba>050505FF</rgba>
          </value>
        </co:theme-color>
      </style:text-properties>
    </style:style>
    <style:style style:family="text" style:name="T103" style:parent-style-name="Основной_шрифт_абзаца_tx">
      <style:text-properties fo:font-size="12.5pt" fo:letter-spacing="-0.1944pt" style:font-size-asian="12.5pt" style:font-size-complex="12.5pt"/>
    </style:style>
    <style:style style:family="text" style:name="T179" style:parent-style-name="Основной_шрифт_абзаца_tx">
      <style:text-properties fo:font-size="12.5pt" fo:letter-spacing="2.2464pt" style:font-size-asian="12.5pt" style:font-size-complex="12.5pt"/>
    </style:style>
    <style:style style:family="text" style:name="T1">
      <style:text-properties fo:font-size="14pt" style:font-size-asian="14pt" style:font-size-complex="14pt"/>
    </style:style>
    <style:style style:family="text" style:name="T54" style:parent-style-name="Основной_шрифт_абзаца_tx">
      <style:text-properties fo:font-size="12pt" fo:letter-spacing="-0.4464pt" style:font-size-asian="12pt" style:font-size-complex="12pt"/>
    </style:style>
    <style:style style:family="text" style:name="T115" style:parent-style-name="Основной_шрифт_абзаца_tx">
      <style:text-properties fo:color="#26050E" fo:font-size="12.5pt" fo:letter-spacing="-0.4464pt" style:font-size-asian="12.5pt" style:font-size-complex="12.5pt">
        <co:theme-color>
          <value>
            <rgba>26050EFF</rgba>
          </value>
        </co:theme-color>
      </style:text-properties>
    </style:style>
    <style:style style:family="text" style:name="T133" style:parent-style-name="Основной_шрифт_абзаца_tx">
      <style:text-properties fo:color="#0F0F0F" fo:font-size="12pt" style:font-size-asian="12pt" style:font-size-complex="12pt">
        <co:theme-color>
          <value>
            <rgba>0F0F0FFF</rgba>
          </value>
        </co:theme-color>
      </style:text-properties>
    </style:style>
    <style:style style:family="text" style:name="T130" style:parent-style-name="Основной_шрифт_абзаца_tx">
      <style:text-properties fo:color="#1C0000" fo:font-size="12pt" fo:letter-spacing="-0.5976pt" style:font-size-asian="12pt" style:font-size-complex="12pt">
        <co:theme-color>
          <value>
            <rgba>1C0000FF</rgba>
          </value>
        </co:theme-color>
      </style:text-properties>
    </style:style>
    <style:style style:family="text" style:name="T99" style:parent-style-name="Основной_шрифт_абзаца_tx">
      <style:text-properties fo:font-size="12.5pt" fo:letter-spacing="-0.7992pt" style:font-size-asian="12.5pt" style:font-size-complex="12.5pt"/>
    </style:style>
    <style:style style:family="text" style:name="T27" style:parent-style-name="Основной_шрифт_абзаца_tx">
      <style:text-properties fo:font-size="12pt" fo:letter-spacing="2.1456pt" style:font-size-asian="12pt" style:font-size-complex="12pt"/>
    </style:style>
    <style:style style:family="text" style:name="T157" style:parent-style-name="Основной_шрифт_абзаца_tx">
      <style:text-properties fo:color="#311A08" fo:font-size="12pt" style:font-size-asian="12pt" style:font-size-complex="12pt">
        <co:theme-color>
          <value>
            <rgba>311A08FF</rgba>
          </value>
        </co:theme-color>
      </style:text-properties>
    </style:style>
    <style:style style:family="text" style:name="T5">
      <style:text-properties fo:font-family="Liberation Serif" fo:font-size="1pt" style:font-name="Liberation Serif" style:font-size-asian="1pt" style:font-size-complex="1pt"/>
    </style:style>
    <style:style style:family="text" style:name="T137" style:parent-style-name="Основной_шрифт_абзаца_tx">
      <style:text-properties fo:color="#150000" fo:font-size="12pt" style:font-size-asian="12pt" style:font-size-complex="12pt">
        <co:theme-color>
          <value>
            <rgba>150000FF</rgba>
          </value>
        </co:theme-color>
      </style:text-properties>
    </style:style>
    <style:style style:family="text" style:name="T11" style:parent-style-name="Основной_шрифт_абзаца_tx">
      <style:text-properties fo:font-size="12pt" fo:letter-spacing="-0.7488pt" style:font-size-asian="12pt" style:font-size-complex="12pt"/>
    </style:style>
    <style:style style:family="text" style:name="T180" style:parent-style-name="Основной_шрифт_абзаца_tx">
      <style:text-properties fo:font-size="12.5pt" fo:letter-spacing="0.1944pt" style:font-size-asian="12.5pt" style:font-size-complex="12.5pt"/>
    </style:style>
    <style:style style:family="text" style:name="T88" style:parent-style-name="Основной_шрифт_абзаца_tx">
      <style:text-properties fo:color="#030303" fo:font-size="12pt" fo:letter-spacing="-0.6984pt" style:font-size-asian="12pt" style:font-size-complex="12pt">
        <co:theme-color>
          <value>
            <rgba>030303FF</rgba>
          </value>
        </co:theme-color>
      </style:text-properties>
    </style:style>
    <style:style style:family="text" style:name="T126" style:parent-style-name="Основной_шрифт_абзаца_tx">
      <style:text-properties fo:color="#1A0300" fo:font-size="12pt" fo:letter-spacing="0.0432pt" style:font-size-asian="12pt" style:font-size-complex="12pt">
        <co:theme-color>
          <value>
            <rgba>1A0300FF</rgba>
          </value>
        </co:theme-color>
      </style:text-properties>
    </style:style>
    <style:style style:family="text" style:name="T39" style:parent-style-name="Основной_шрифт_абзаца_tx">
      <style:text-properties fo:color="#210016" fo:font-size="12pt" style:font-size-asian="12pt" style:font-size-complex="12pt">
        <co:theme-color>
          <value>
            <rgba>210016FF</rgba>
          </value>
        </co:theme-color>
      </style:text-properties>
    </style:style>
    <style:style style:family="text" style:name="T10" style:parent-style-name="Основной_шрифт_абзаца_tx">
      <style:text-properties fo:font-size="12pt" fo:letter-spacing="-0.3456pt" style:font-size-asian="12pt" style:font-size-complex="12pt"/>
    </style:style>
    <style:style style:family="text" style:name="T158" style:parent-style-name="Основной_шрифт_абзаца_tx">
      <style:text-properties fo:color="#1C0000" fo:font-size="12pt" fo:letter-spacing="-0.0432pt" style:font-size-asian="12pt" style:font-size-complex="12pt">
        <co:theme-color>
          <value>
            <rgba>1C0000FF</rgba>
          </value>
        </co:theme-color>
      </style:text-properties>
    </style:style>
    <style:style style:family="text" style:name="T155" style:parent-style-name="Основной_шрифт_абзаца_tx">
      <style:text-properties fo:color="#663D46" fo:font-size="12pt" style:font-size-asian="12pt" style:font-size-complex="12pt">
        <co:theme-color>
          <value>
            <rgba>663D46FF</rgba>
          </value>
        </co:theme-color>
      </style:text-properties>
    </style:style>
    <style:style style:family="text" style:name="T102">
      <style:text-properties fo:font-size="12.5pt" style:font-size-asian="12.5pt" style:font-size-complex="12.5pt"/>
    </style:style>
    <style:style style:family="text" style:name="T90" style:parent-style-name="Основной_шрифт_абзаца_tx">
      <style:text-properties fo:font-size="12pt" fo:letter-spacing="0.648pt" style:font-size-asian="12pt" style:font-size-complex="12pt"/>
    </style:style>
    <style:style style:family="text" style:name="T188" style:parent-style-name="Основной_шрифт_абзаца_tx">
      <style:text-properties fo:font-size="12.5pt" fo:letter-spacing="-0.6984pt" style:font-size-asian="12.5pt" style:font-size-complex="12.5pt"/>
    </style:style>
    <style:style style:family="text" style:name="T147" style:parent-style-name="Основной_шрифт_абзаца_tx">
      <style:text-properties fo:font-size="11pt" fo:letter-spacing="-0.0936pt" style:font-size-asian="11pt" style:font-size-complex="11pt"/>
    </style:style>
    <style:style style:family="text" style:name="T150" style:parent-style-name="Основной_шрифт_абзаца_tx">
      <style:text-properties fo:font-size="12pt" fo:letter-spacing="0.6984pt" style:font-size-asian="12pt" style:font-size-complex="12pt"/>
    </style:style>
    <style:style style:family="text" style:name="T23" style:parent-style-name="Основной_шрифт_абзаца_tx">
      <style:text-properties fo:font-family="Liberation Serif" style:font-name="Liberation Serif"/>
    </style:style>
    <style:style style:family="text" style:name="T40" style:parent-style-name="Основной_шрифт_абзаца_tx">
      <style:text-properties fo:color="#210016" fo:font-size="12pt" fo:letter-spacing="-0.2952pt" style:font-size-asian="12pt" style:font-size-complex="12pt">
        <co:theme-color>
          <value>
            <rgba>210016FF</rgba>
          </value>
        </co:theme-color>
      </style:text-properties>
    </style:style>
    <style:style style:family="text" style:name="T49">
      <style:text-properties fo:font-family="Liberation Serif" fo:letter-spacing="-0.0936pt" style:font-name="Liberation Serif"/>
    </style:style>
    <style:style style:family="text" style:name="T124" style:parent-style-name="Основной_шрифт_абзаца_tx">
      <style:text-properties fo:color="#330001" fo:font-size="12.5pt" fo:letter-spacing="-0.396pt" style:font-size-asian="12.5pt" style:font-size-complex="12.5pt">
        <co:theme-color>
          <value>
            <rgba>330001FF</rgba>
          </value>
        </co:theme-color>
      </style:text-properties>
    </style:style>
    <style:style style:family="text" style:name="T171" style:parent-style-name="Основной_шрифт_абзаца_tx">
      <style:text-properties fo:color="#130000" fo:font-size="12pt" fo:letter-spacing="-0.2448pt" style:font-size-asian="12pt" style:font-size-complex="12pt">
        <co:theme-color>
          <value>
            <rgba>130000FF</rgba>
          </value>
        </co:theme-color>
      </style:text-properties>
    </style:style>
    <style:style style:family="text" style:name="T75" style:parent-style-name="Основной_шрифт_абзаца_tx">
      <style:text-properties fo:font-size="12pt" fo:letter-spacing="1.8936pt" style:font-size-asian="12pt" style:font-size-complex="12pt"/>
    </style:style>
    <style:style style:family="text" style:name="T136" style:parent-style-name="Основной_шрифт_абзаца_tx">
      <style:text-properties fo:color="#2A1305" fo:font-size="12pt" style:font-size-asian="12pt" style:font-size-complex="12pt">
        <co:theme-color>
          <value>
            <rgba>2A1305FF</rgba>
          </value>
        </co:theme-color>
      </style:text-properties>
    </style:style>
    <style:style style:family="text" style:name="T104" style:parent-style-name="Основной_шрифт_абзаца_tx">
      <style:text-properties fo:font-size="12.5pt" fo:letter-spacing="0.4464pt" style:font-size-asian="12.5pt" style:font-size-complex="12.5pt"/>
    </style:style>
    <style:style style:family="text" style:name="T139" style:parent-style-name="Основной_шрифт_абзаца_tx">
      <style:text-properties fo:color="#2B0001" fo:font-size="12pt" fo:letter-spacing="-0.2952pt" style:font-size-asian="12pt" style:font-size-complex="12pt">
        <co:theme-color>
          <value>
            <rgba>2B0001FF</rgba>
          </value>
        </co:theme-color>
      </style:text-properties>
    </style:style>
    <style:style style:family="text" style:name="T35" style:parent-style-name="Основной_шрифт_абзаца_tx">
      <style:text-properties fo:font-size="12pt" fo:letter-spacing="0.0432pt" style:font-size-asian="12pt" style:font-size-complex="12pt"/>
    </style:style>
    <style:style style:family="text" style:name="T56" style:parent-style-name="Основной_шрифт_абзаца_tx">
      <style:text-properties fo:color="#160005" fo:font-size="12pt" style:font-size-asian="12pt" style:font-size-complex="12pt">
        <co:theme-color>
          <value>
            <rgba>160005FF</rgba>
          </value>
        </co:theme-color>
      </style:text-properties>
    </style:style>
    <style:style style:family="text" style:name="T149" style:parent-style-name="Основной_шрифт_абзаца_tx">
      <style:text-properties fo:color="#2A0300" fo:font-size="12pt" fo:letter-spacing="1.0944pt" style:font-size-asian="12pt" style:font-size-complex="12pt">
        <co:theme-color>
          <value>
            <rgba>2A0300FF</rgba>
          </value>
        </co:theme-color>
      </style:text-properties>
    </style:style>
    <style:style style:family="text" style:name="T123" style:parent-style-name="Основной_шрифт_абзаца_tx">
      <style:text-properties fo:font-size="12.5pt" fo:letter-spacing="1.9944pt" style:font-size-asian="12.5pt" style:font-size-complex="12.5pt"/>
    </style:style>
    <style:style style:family="text" style:name="T18" style:parent-style-name="Основной_шрифт_абзаца_tx">
      <style:text-properties fo:font-size="12pt" fo:letter-spacing="0.5976pt" style:font-size-asian="12pt" style:font-size-complex="12pt"/>
    </style:style>
    <style:style style:family="text" style:name="T31" style:parent-style-name="Основной_шрифт_абзаца_tx">
      <style:text-properties fo:color="#3F050C" fo:font-size="12pt" style:font-size-asian="12pt" style:font-size-complex="12pt">
        <co:theme-color>
          <value>
            <rgba>3F050CFF</rgba>
          </value>
        </co:theme-color>
      </style:text-properties>
    </style:style>
    <style:style style:family="text" style:name="T119" style:parent-style-name="Основной_шрифт_абзаца_tx">
      <style:text-properties fo:color="#16000F" fo:font-size="12.5pt" fo:letter-spacing="-0.1944pt" style:font-size-asian="12.5pt" style:font-size-complex="12.5pt">
        <co:theme-color>
          <value>
            <rgba>16000FFF</rgba>
          </value>
        </co:theme-color>
      </style:text-properties>
    </style:style>
    <style:style style:family="text" style:name="T163" style:parent-style-name="Основной_шрифт_абзаца_tx">
      <style:text-properties fo:font-size="12pt" fo:letter-spacing="2.7432pt" style:font-size-asian="12pt" style:font-size-complex="12pt"/>
    </style:style>
    <style:style style:family="text" style:name="T98" style:parent-style-name="Основной_шрифт_абзаца_tx">
      <style:text-properties fo:font-size="12.5pt" style:font-size-asian="12.5pt" style:font-size-complex="12.5pt"/>
    </style:style>
    <style:style style:family="text" style:name="T34" style:parent-style-name="Основной_шрифт_абзаца_tx">
      <style:text-properties fo:font-size="12pt" fo:letter-spacing="-0.0432pt" style:font-size-asian="12pt" style:font-size-complex="12pt"/>
    </style:style>
    <style:style style:family="text" style:name="T63" style:parent-style-name="Основной_шрифт_абзаца_tx">
      <style:text-properties fo:font-size="12pt" fo:letter-spacing="0.396pt" style:font-size-asian="12pt" style:font-size-complex="12pt"/>
    </style:style>
    <style:style style:family="text" style:name="T12" style:parent-style-name="Основной_шрифт_абзаца_tx">
      <style:text-properties fo:color="#1C0000" fo:font-size="12pt" style:font-size-asian="12pt" style:font-size-complex="12pt">
        <co:theme-color>
          <value>
            <rgba>1C0000FF</rgba>
          </value>
        </co:theme-color>
      </style:text-properties>
    </style:style>
    <style:style style:family="text" style:name="T81" style:parent-style-name="Основной_шрифт_абзаца_tx">
      <style:text-properties fo:color="#0C0C0C" fo:letter-spacing="-0.2952pt">
        <co:theme-color>
          <value>
            <rgba>0C0C0CFF</rgba>
          </value>
        </co:theme-color>
      </style:text-properties>
    </style:style>
    <style:style style:family="text" style:name="T61" style:parent-style-name="Основной_шрифт_абзаца_tx">
      <style:text-properties fo:font-size="12pt" fo:letter-spacing="0.4464pt" style:font-size-asian="12pt" style:font-size-complex="12pt"/>
    </style:style>
    <style:style style:family="text" style:name="T97" style:parent-style-name="Основной_шрифт_абзаца_tx">
      <style:text-properties fo:color="#0F0F0F" fo:font-size="12pt" fo:letter-spacing="0.5976pt" style:font-size-asian="12pt" style:font-size-complex="12pt">
        <co:theme-color>
          <value>
            <rgba>0F0F0FFF</rgba>
          </value>
        </co:theme-color>
      </style:text-properties>
    </style:style>
    <style:style style:family="text" style:name="T108" style:parent-style-name="Основной_шрифт_абзаца_tx">
      <style:text-properties fo:color="#210011" fo:font-size="12.5pt" fo:letter-spacing="-0.2952pt" style:font-size-asian="12.5pt" style:font-size-complex="12.5pt">
        <co:theme-color>
          <value>
            <rgba>210011FF</rgba>
          </value>
        </co:theme-color>
      </style:text-properties>
    </style:style>
    <style:style style:family="text" style:name="T67" style:parent-style-name="Основной_шрифт_абзаца_tx">
      <style:text-properties fo:color="#240003" fo:font-size="12pt" style:font-size-asian="12pt" style:font-size-complex="12pt">
        <co:theme-color>
          <value>
            <rgba>240003FF</rgba>
          </value>
        </co:theme-color>
      </style:text-properties>
    </style:style>
    <style:style style:family="text" style:name="T83" style:parent-style-name="Основной_шрифт_абзаца_tx">
      <style:text-properties fo:letter-spacing="0.0432pt"/>
    </style:style>
    <style:style style:family="text" style:name="T89" style:parent-style-name="Основной_шрифт_абзаца_tx">
      <style:text-properties fo:color="#0F0013" fo:font-size="12pt" fo:letter-spacing="-0.0936pt" style:font-size-asian="12pt" style:font-size-complex="12pt">
        <co:theme-color>
          <value>
            <rgba>0F0013FF</rgba>
          </value>
        </co:theme-color>
      </style:text-properties>
    </style:style>
    <style:style style:family="text" style:name="T189">
      <style:text-properties fo:font-family="Liberation Serif" fo:font-size="13pt" style:font-name="Liberation Serif" style:font-size-asian="13pt" style:font-size-complex="13pt"/>
    </style:style>
    <style:style style:family="text" style:name="T105" style:parent-style-name="Основной_шрифт_абзаца_tx">
      <style:text-properties fo:font-size="12.5pt" fo:letter-spacing="-0.5976pt" style:font-size-asian="12.5pt" style:font-size-complex="12.5pt"/>
    </style:style>
    <style:style style:family="text" style:name="T44" style:parent-style-name="Основной_шрифт_абзаца_tx">
      <style:text-properties fo:color="#070707" fo:font-size="12pt" fo:letter-spacing="-0.4968pt" style:font-size-asian="12pt" style:font-size-complex="12pt">
        <co:theme-color>
          <value>
            <rgba>070707FF</rgba>
          </value>
        </co:theme-color>
      </style:text-properties>
    </style:style>
    <style:style style:family="text" style:name="T85" style:parent-style-name="Основной_шрифт_абзаца_tx">
      <style:text-properties fo:font-size="12pt" fo:letter-spacing="3.2472pt" style:font-size-asian="12pt" style:font-size-complex="12pt"/>
    </style:style>
    <style:style style:family="text" style:name="T156" style:parent-style-name="Основной_шрифт_абзаца_tx">
      <style:text-properties fo:font-size="12pt" fo:letter-spacing="1.548pt" style:font-size-asian="12pt" style:font-size-complex="12pt"/>
    </style:style>
    <style:style style:family="text" style:name="T41">
      <style:text-properties fo:font-size="12pt" style:font-size-asian="12pt" style:font-size-complex="12pt"/>
    </style:style>
    <style:style style:family="text" style:name="T87" style:parent-style-name="Основной_шрифт_абзаца_tx">
      <style:text-properties fo:font-size="12pt" fo:letter-spacing="3.1464pt" style:font-size-asian="12pt" style:font-size-complex="12pt"/>
    </style:style>
    <style:style style:family="text" style:name="T79" style:parent-style-name="Основной_шрифт_абзаца_tx">
      <style:text-properties fo:color="#080808" fo:font-size="12pt" fo:letter-spacing="-0.4464pt" style:font-size-asian="12pt" style:font-size-complex="12pt">
        <co:theme-color>
          <value>
            <rgba>080808FF</rgba>
          </value>
        </co:theme-color>
      </style:text-properties>
    </style:style>
    <style:style style:family="text" style:name="T185" style:parent-style-name="Основной_шрифт_абзаца_tx">
      <style:text-properties fo:color="#160007" fo:font-size="12.5pt" fo:letter-spacing="-0.2952pt" style:font-size-asian="12.5pt" style:font-size-complex="12.5pt">
        <co:theme-color>
          <value>
            <rgba>160007FF</rgba>
          </value>
        </co:theme-color>
      </style:text-properties>
    </style:style>
    <style:style style:family="text" style:name="T144" style:parent-style-name="Основной_шрифт_абзаца_tx">
      <style:text-properties fo:font-size="12pt" fo:letter-spacing="1.5984pt" style:font-size-asian="12pt" style:font-size-complex="12pt"/>
    </style:style>
    <style:style style:family="text" style:name="T17" style:parent-style-name="Основной_шрифт_абзаца_tx">
      <style:text-properties fo:font-size="12pt" fo:letter-spacing="-0.0936pt" style:font-size-asian="12pt" style:font-size-complex="12pt"/>
    </style:style>
    <style:style style:family="text" style:name="T96" style:parent-style-name="Основной_шрифт_абзаца_tx">
      <style:text-properties fo:color="#0F0F0F" fo:font-size="12pt" fo:letter-spacing="-0.0936pt" style:font-size-asian="12pt" style:font-size-complex="12pt">
        <co:theme-color>
          <value>
            <rgba>0F0F0FFF</rgba>
          </value>
        </co:theme-color>
      </style:text-properties>
    </style:style>
    <style:style style:family="text" style:name="T174">
      <style:text-properties fo:font-family="Liberation Serif" fo:letter-spacing="-0.2952pt" style:font-name="Liberation Serif"/>
    </style:style>
    <style:style style:family="text" style:name="T165" style:parent-style-name="Основной_шрифт_абзаца_tx">
      <style:text-properties fo:color="#131313" fo:font-size="12pt" style:font-size-asian="12pt" style:font-size-complex="12pt">
        <co:theme-color>
          <value>
            <rgba>131313FF</rgba>
          </value>
        </co:theme-color>
      </style:text-properties>
    </style:style>
    <style:style style:family="text" style:name="T125" style:parent-style-name="Основной_шрифт_абзаца_tx">
      <style:text-properties fo:color="#1A0300" fo:font-size="12pt" style:font-size-asian="12pt" style:font-size-complex="12pt">
        <co:theme-color>
          <value>
            <rgba>1A0300FF</rgba>
          </value>
        </co:theme-color>
      </style:text-properties>
    </style:style>
    <style:style style:family="text" style:name="T107" style:parent-style-name="Основной_шрифт_абзаца_tx">
      <style:text-properties fo:color="#1D0A03" fo:font-size="12.5pt" fo:letter-spacing="-0.5976pt" style:font-size-asian="12.5pt" style:font-size-complex="12.5pt">
        <co:theme-color>
          <value>
            <rgba>1D0A03FF</rgba>
          </value>
        </co:theme-color>
      </style:text-properties>
    </style:style>
    <style:style style:family="text" style:name="T30" style:parent-style-name="Основной_шрифт_абзаца_tx">
      <style:text-properties fo:color="#030303" fo:font-size="12pt" style:font-size-asian="12pt" style:font-size-complex="12pt">
        <co:theme-color>
          <value>
            <rgba>030303FF</rgba>
          </value>
        </co:theme-color>
      </style:text-properties>
    </style:style>
    <style:style style:family="text" style:name="T184" style:parent-style-name="Основной_шрифт_абзаца_tx">
      <style:text-properties fo:font-size="12.5pt" fo:letter-spacing="0.0936pt" style:font-size-asian="12.5pt" style:font-size-complex="12.5pt"/>
    </style:style>
    <style:style style:family="text" style:name="T160" style:parent-style-name="Основной_шрифт_абзаца_tx">
      <style:text-properties fo:font-size="12pt" fo:letter-spacing="2.5992pt" style:font-size-asian="12pt" style:font-size-complex="12pt"/>
    </style:style>
    <style:style style:family="text" style:name="T47" style:parent-style-name="Основной_шрифт_абзаца_tx">
      <style:text-properties fo:letter-spacing="-0.2448pt"/>
    </style:style>
    <style:style style:family="text" style:name="T19" style:parent-style-name="Основной_шрифт_абзаца_tx">
      <style:text-properties fo:font-size="12pt" fo:letter-spacing="-0.6984pt" style:font-size-asian="12pt" style:font-size-complex="12pt"/>
    </style:style>
    <style:style style:family="text" style:name="T164" style:parent-style-name="Основной_шрифт_абзаца_tx">
      <style:text-properties fo:color="#1F1F1F" fo:font-size="12pt" style:font-size-asian="12pt" style:font-size-complex="12pt">
        <co:theme-color>
          <value>
            <rgba>1F1F1FFF</rgba>
          </value>
        </co:theme-color>
      </style:text-properties>
    </style:style>
    <style:style style:family="text" style:name="T161" style:parent-style-name="Основной_шрифт_абзаца_tx">
      <style:text-properties fo:font-size="12pt" fo:letter-spacing="2.7pt" style:font-size-asian="12pt" style:font-size-complex="12pt"/>
    </style:style>
    <style:style style:family="text" style:name="T117" style:parent-style-name="Основной_шрифт_абзаца_tx">
      <style:text-properties fo:color="#070707" fo:font-size="12.5pt" style:font-size-asian="12.5pt" style:font-size-complex="12.5pt">
        <co:theme-color>
          <value>
            <rgba>070707FF</rgba>
          </value>
        </co:theme-color>
      </style:text-properties>
    </style:style>
    <style:style style:family="text" style:name="T8" style:parent-style-name="Основной_шрифт_абзаца_tx">
      <style:text-properties fo:font-size="12pt" fo:letter-spacing="-0.4968pt" style:font-size-asian="12pt" style:font-size-complex="12pt"/>
    </style:style>
    <style:style style:family="text" style:name="T176" style:parent-style-name="Основной_шрифт_абзаца_tx">
      <style:text-properties fo:color="#180000" fo:font-size="12.5pt" fo:letter-spacing="0.7992pt" style:font-size-asian="12.5pt" style:font-size-complex="12.5pt">
        <co:theme-color>
          <value>
            <rgba>180000FF</rgba>
          </value>
        </co:theme-color>
      </style:text-properties>
    </style:style>
    <style:style style:family="text" style:name="T114" style:parent-style-name="Основной_шрифт_абзаца_tx">
      <style:text-properties fo:color="#26050E" fo:font-size="12.5pt" fo:letter-spacing="-0.2952pt" style:font-size-asian="12.5pt" style:font-size-complex="12.5pt">
        <co:theme-color>
          <value>
            <rgba>26050EFF</rgba>
          </value>
        </co:theme-color>
      </style:text-properties>
    </style:style>
    <style:style style:family="text" style:name="T110" style:parent-style-name="Основной_шрифт_абзаца_tx">
      <style:text-properties fo:font-size="12.5pt" fo:letter-spacing="-0.2952pt" style:font-size-asian="12.5pt" style:font-size-complex="12.5pt"/>
    </style:style>
    <style:style style:family="text" style:name="T178" style:parent-style-name="Основной_шрифт_абзаца_tx">
      <style:text-properties fo:font-size="12.5pt" fo:letter-spacing="1.0944pt" style:font-size-asian="12.5pt" style:font-size-complex="12.5pt"/>
    </style:style>
    <style:style style:family="table" style:name="Table1">
      <co:linked-style style-name="Cell1"/>
      <style:table-properties fo:margin-left="510.3pt" style:width="290.5992pt" table:align="left" table:display="true"/>
    </style:style>
    <style:style style:family="table-cell" style:name="Cell1">
      <co:linked-style style-name="Table1"/>
    </style:style>
    <style:style style:family="table" style:name="Table3">
      <co:linked-style style-name="Cell5"/>
      <style:table-properties fo:margin-left="0pt" style:width="776.8872pt" table:align="center" table:display="true"/>
    </style:style>
    <style:style style:family="table-cell" style:name="Cell5">
      <co:linked-style style-name="Table3"/>
    </style:style>
    <style:style style:family="table" style:name="Table2">
      <co:linked-style style-name="Cell3"/>
      <style:table-properties fo:margin-left="0pt" style:width="777.5928pt" table:align="left" table:display="true"/>
    </style:style>
    <style:style style:family="table-cell" style:name="Cell3">
      <co:linked-style style-name="Table2"/>
    </style:style>
    <style:style style:family="table-column" style:name="Col3">
      <style:table-column-properties style:column-width="226.8pt" style:use-optimal-column-width="true"/>
    </style:style>
    <style:style style:family="table-column" style:name="Col5">
      <style:table-column-properties style:column-width="56.9448pt" style:use-optimal-column-width="false"/>
    </style:style>
    <style:style style:family="table-column" style:name="Col8">
      <style:table-column-properties style:column-width="266.8968pt" style:use-optimal-column-width="false"/>
    </style:style>
    <style:style style:family="table-column" style:name="Col2">
      <style:table-column-properties style:column-width="56.448pt" style:use-optimal-column-width="true"/>
    </style:style>
    <style:style style:family="table-column" style:name="Col1">
      <style:table-column-properties style:column-width="290.5992pt" style:use-optimal-column-width="true"/>
    </style:style>
    <style:style style:family="table-column" style:name="Col6">
      <style:table-column-properties style:column-width="226.296pt" style:use-optimal-column-width="false"/>
    </style:style>
    <style:style style:family="table-column" style:name="Col7">
      <style:table-column-properties style:column-width="226.7496pt" style:use-optimal-column-width="false"/>
    </style:style>
    <style:style style:family="table-column" style:name="Col4">
      <style:table-column-properties style:column-width="267.5448pt" style:use-optimal-column-width="true"/>
    </style:style>
    <style:style style:family="table-row" style:name="Row17">
      <style:table-row-properties style:min-row-height="17.0496pt" style:use-optimal-row-height="true"/>
    </style:style>
    <style:style style:family="table-row" style:name="Row4">
      <style:table-row-properties style:min-row-height="98.2944pt" style:use-optimal-row-height="true"/>
    </style:style>
    <style:style style:family="table-row" style:name="Row32">
      <style:table-row-properties style:min-row-height="95.2992pt" style:use-optimal-row-height="true"/>
    </style:style>
    <style:style style:family="table-row" style:name="Row6">
      <style:table-row-properties style:min-row-height="207.8496pt" style:use-optimal-row-height="true"/>
    </style:style>
    <style:style style:family="table-row" style:name="Row2">
      <style:table-row-properties style:min-row-height="16.2432pt" style:use-optimal-row-height="true"/>
    </style:style>
    <style:style style:family="table-row" style:name="Row9">
      <style:table-row-properties style:min-row-height="10.944pt" style:use-optimal-row-height="true"/>
    </style:style>
    <style:style style:family="table-row" style:name="Row16">
      <style:table-row-properties style:min-row-height="61.2pt" style:use-optimal-row-height="true"/>
    </style:style>
    <style:style style:family="table-row" style:name="Row36">
      <style:table-row-properties style:min-row-height="38.9448pt" style:use-optimal-row-height="true"/>
    </style:style>
    <style:style style:family="table-row" style:name="Row19">
      <style:table-row-properties style:min-row-height="51.8976pt" style:use-optimal-row-height="true"/>
    </style:style>
    <style:style style:family="table-row" style:name="Row28">
      <style:table-row-properties style:min-row-height="7.596pt" style:use-optimal-row-height="true"/>
    </style:style>
    <style:style style:family="table-row" style:name="Row24">
      <style:table-row-properties style:min-row-height="84.3984pt" style:use-optimal-row-height="true"/>
    </style:style>
    <style:style style:family="table-row" style:name="Row8">
      <style:table-row-properties style:min-row-height="26.1936pt" style:use-optimal-row-height="true"/>
    </style:style>
    <style:style style:family="table-row" style:name="Row25">
      <style:table-row-properties style:min-row-height="3.4992pt" style:use-optimal-row-height="true"/>
    </style:style>
    <style:style style:family="table-row" style:name="Row43">
      <style:table-row-properties style:min-row-height="78.8976pt" style:use-optimal-row-height="true"/>
    </style:style>
    <style:style style:family="table-row" style:name="Row5">
      <style:table-row-properties style:min-row-height="151.1496pt" style:use-optimal-row-height="true"/>
    </style:style>
    <style:style style:family="table-row" style:name="Row34">
      <style:table-row-properties style:min-row-height="8.5968pt" style:use-optimal-row-height="true"/>
    </style:style>
    <style:style style:family="table-row" style:name="Row20">
      <style:table-row-properties style:min-row-height="94.4496pt" style:use-optimal-row-height="true"/>
    </style:style>
    <style:style style:family="table-row" style:name="Row14">
      <style:table-row-properties style:min-row-height="27.6984pt" style:use-optimal-row-height="true"/>
    </style:style>
    <style:style style:family="table-row" style:name="Row29">
      <style:table-row-properties style:min-row-height="37.7496pt" style:use-optimal-row-height="true"/>
    </style:style>
    <style:style style:family="table-row" style:name="Row23">
      <style:table-row-properties style:min-row-height="46.1952pt" style:use-optimal-row-height="true"/>
    </style:style>
    <style:style style:family="table-row" style:name="Row22">
      <style:table-row-properties style:min-row-height="24.7968pt" style:use-optimal-row-height="true"/>
    </style:style>
    <style:style style:family="table-row" style:name="Row44">
      <style:table-row-properties style:min-row-height="12.5496pt" style:use-optimal-row-height="true"/>
    </style:style>
    <style:style style:family="table-row" style:name="Row38">
      <style:table-row-properties style:min-row-height="24.7464pt" style:use-optimal-row-height="true"/>
    </style:style>
    <style:style style:family="table-row" style:name="Row3">
      <style:table-row-properties style:min-row-height="22.5pt" style:use-optimal-row-height="true"/>
    </style:style>
    <style:style style:family="table-row" style:name="Row33">
      <style:table-row-properties style:min-row-height="95.6448pt" style:use-optimal-row-height="true"/>
    </style:style>
    <style:style style:family="table-row" style:name="Row11">
      <style:table-row-properties style:min-row-height="117.9936pt" style:use-optimal-row-height="true"/>
    </style:style>
    <style:style style:family="table-row" style:name="Row12">
      <style:table-row-properties style:min-row-height="3.9456pt" style:use-optimal-row-height="true"/>
    </style:style>
    <style:style style:family="table-row" style:name="Row18">
      <style:table-row-properties style:min-row-height="39.4488pt" style:use-optimal-row-height="true"/>
    </style:style>
    <style:style style:family="table-row" style:name="Row40">
      <style:table-row-properties style:min-row-height="39.096pt" style:use-optimal-row-height="true"/>
    </style:style>
    <style:style style:family="table-row" style:name="Row35">
      <style:table-row-properties style:min-row-height="23.0472pt" style:use-optimal-row-height="true"/>
    </style:style>
    <style:style style:family="table-row" style:name="Row7">
      <style:table-row-properties style:min-row-height="12.4992pt" style:use-optimal-row-height="true"/>
    </style:style>
    <style:style style:family="table-row" style:name="Row21">
      <style:table-row-properties style:min-row-height="6.8472pt" style:use-optimal-row-height="true"/>
    </style:style>
    <style:style style:family="table-row" style:name="Row1">
      <style:table-row-properties style:min-row-height="9.3456pt" style:use-optimal-row-height="true"/>
    </style:style>
    <style:style style:family="table-row" style:name="Row31">
      <style:table-row-properties style:min-row-height="17.6976pt" style:use-optimal-row-height="true"/>
    </style:style>
    <style:style style:family="table-row" style:name="Row10">
      <style:table-row-properties style:min-row-height="12.744pt" style:use-optimal-row-height="true"/>
    </style:style>
    <style:style style:family="table-row" style:name="Row41">
      <style:table-row-properties style:min-row-height="82.4472pt" style:use-optimal-row-height="true"/>
    </style:style>
    <style:style style:family="table-row" style:name="Row15">
      <style:table-row-properties style:min-row-height="28.0944pt" style:use-optimal-row-height="true"/>
    </style:style>
    <style:style style:family="table-row" style:name="Row27">
      <style:table-row-properties style:min-row-height="4.7448pt" style:use-optimal-row-height="true"/>
    </style:style>
    <style:style style:family="table-row" style:name="Row30">
      <style:table-row-properties style:min-row-height="30.6432pt" style:use-optimal-row-height="true"/>
    </style:style>
    <style:style style:family="table-row" style:name="Row37">
      <style:table-row-properties style:min-row-height="41.148pt" style:use-optimal-row-height="true"/>
    </style:style>
    <style:style style:family="table-row" style:name="Row42">
      <style:table-row-properties style:min-row-height="35.244pt" style:use-optimal-row-height="true"/>
    </style:style>
    <style:style style:family="table-row" style:name="Row26">
      <style:table-row-properties style:min-row-height="18.648pt" style:use-optimal-row-height="true"/>
    </style:style>
    <style:style style:family="table-row" style:name="Row13">
      <style:table-row-properties style:min-row-height="44.7984pt" style:use-optimal-row-height="true"/>
    </style:style>
    <style:style style:family="table-row" style:name="Row39">
      <style:table-row-properties style:min-row-height="26.3448pt" style:use-optimal-row-height="true"/>
    </style:style>
    <style:style style:family="table-cell" style:name="Cell11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size="12pt" fo:letter-spacing="-0.0936pt" style:font-size-asian="12pt" style:font-size-complex="12pt"/>
    </style:style>
    <style:style style:family="table-cell" style:name="Cell2">
      <style:table-cell-properties fo:border-bottom="none" fo:border-left="none" fo:border-right="none" fo:border-top="none" fo:padding-bottom="0pt" fo:padding-left="5.4pt" fo:padding-right="5.4pt" fo:padding-top="0pt" fo:wrap-option="wrap" style:vertical-align="top"/>
      <style:graphic-properties draw:textarea-vertical-align="top" fo:padding-bottom="0pt" fo:padding-left="5.4pt" fo:padding-right="5.4pt" fo:padding-top="0pt"/>
      <style:paragraph-properties fo:border-bottom="none" fo:border-left="none" fo:border-right="none" fo:border-top="none"/>
      <style:text-properties fo:font-family="Liberation Serif" fo:font-size="14pt" style:font-name="Liberation Serif" style:font-size-asian="14pt" style:font-size-complex="14pt"/>
    </style:style>
    <style:style style:family="table-cell" style:name="Cell14">
      <style:table-cell-properties fo:border-bottom="none" fo:border-left="0.5pt solid #000000" fo:border-right="0.5pt solid #000000" fo:border-top="none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</style:table-cell-properties>
      <style:graphic-properties draw:textarea-vertical-align="top" fo:padding-bottom="0pt" fo:padding-left="5.4pt" fo:padding-right="5.4pt" fo:padding-top="0pt"/>
      <style:paragraph-properties fo:border-bottom="none" fo:border-left="0.5pt solid #000000" fo:border-right="0.5pt solid #000000" fo:border-top="none" fo:text-align="center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</style:paragraph-properties>
      <style:text-properties fo:font-family="Liberation Serif" fo:font-size="12pt" fo:font-weight="bold" style:font-name="Liberation Serif" style:font-size-asian="12pt" style:font-size-complex="12pt" style:font-weight-asian="bold" style:font-weight-complex="bold"/>
    </style:style>
    <style:style style:family="table-cell" style:name="Cell9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 fo:text-align="justify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</style:style>
    <style:style style:family="table-cell" style:name="Cell12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 fo:text-align="center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</style:style>
    <style:style style:family="table-cell" style:name="Cell6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 fo:text-align="center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family="Liberation Serif" fo:font-size="12pt" fo:font-weight="bold" style:font-name="Liberation Serif" style:font-size-asian="12pt" style:font-size-complex="12pt" style:font-weight-asian="bold" style:font-weight-complex="bold"/>
    </style:style>
    <style:style style:family="table-cell" style:name="Cell8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</style:style>
    <style:style style:family="table-cell" style:name="Cell10">
      <style:table-cell-properties fo:border-bottom="0.25pt solid #180F1C" fo:border-left="0.25pt solid #180F1C" fo:border-right="0.25pt solid #180F1C" fo:border-top="0.25pt solid #180F1C" fo:padding-bottom="0pt" fo:padding-left="0pt" fo:padding-right="0pt" fo:padding-top="0pt" fo:wrap-option="wrap" style:repeat-content="false" style:text-align-source="fix" style:vertical-align="top">
        <co:border-left-theme-color>
          <value>
            <rgba>180F1CFF</rgba>
          </value>
        </co:border-left-theme-color>
        <co:border-right-theme-color>
          <value>
            <rgba>180F1CFF</rgba>
          </value>
        </co:border-right-theme-color>
        <co:border-top-theme-color>
          <value>
            <rgba>180F1CFF</rgba>
          </value>
        </co:border-top-theme-color>
        <co:border-bottom-theme-color>
          <value>
            <rgba>180F1CFF</rgba>
          </value>
        </co:border-bottom-theme-color>
      </style:table-cell-properties>
      <style:graphic-properties draw:textarea-vertical-align="top" fo:padding-bottom="0pt" fo:padding-left="0pt" fo:padding-right="0pt" fo:padding-top="0pt"/>
      <style:paragraph-properties fo:border-bottom="0.25pt solid #180F1C" fo:border-left="0.25pt solid #180F1C" fo:border-right="0.25pt solid #180F1C" fo:border-top="0.25pt solid #180F1C" fo:text-align="justify">
        <co:border-left-theme-color>
          <value>
            <rgba>180F1CFF</rgba>
          </value>
        </co:border-left-theme-color>
        <co:border-right-theme-color>
          <value>
            <rgba>180F1CFF</rgba>
          </value>
        </co:border-right-theme-color>
        <co:border-top-theme-color>
          <value>
            <rgba>180F1CFF</rgba>
          </value>
        </co:border-top-theme-color>
        <co:border-bottom-theme-color>
          <value>
            <rgba>180F1CFF</rgba>
          </value>
        </co:border-bottom-theme-color>
      </style:paragraph-properties>
    </style:style>
    <style:style style:family="table-cell" style:name="Cell19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size="12pt" fo:letter-spacing="-0.0936pt" style:font-size-asian="12pt" style:font-size-complex="12pt"/>
    </style:style>
    <style:style style:family="table-cell" style:name="Cell16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</style:style>
    <style:style style:family="table-cell" style:name="Cell13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 fo:text-align="justify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family="Liberation Serif" fo:font-size="12pt" style:font-name="Liberation Serif" style:font-size-asian="12pt" style:font-size-complex="12pt"/>
    </style:style>
    <style:style style:family="table-cell" style:name="Cell17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 fo:text-align="start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size="12pt" style:font-size-asian="12pt" style:font-size-complex="12pt"/>
    </style:style>
    <style:style style:family="table-cell" style:name="Cell4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 fo:text-align="center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family="Liberation Serif" fo:font-size="12pt" style:font-name="Liberation Serif" style:font-size-asian="12pt" style:font-size-complex="12pt"/>
    </style:style>
    <style:style style:family="table-cell" style:name="Cell20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family="Liberation Serif" fo:font-size="12pt" fo:letter-spacing="-0.2952pt" style:font-name="Liberation Serif" style:font-size-asian="12pt" style:font-size-complex="12pt"/>
    </style:style>
    <style:style style:family="table-cell" style:name="Cell15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 fo:text-align="center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size="12pt" style:font-size-asian="12pt" style:font-size-complex="12pt"/>
    </style:style>
    <style:style style:family="table-cell" style:name="Cell18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size="12pt" style:font-size-asian="12pt" style:font-size-complex="12pt"/>
    </style:style>
    <style:style style:family="table-cell" style:name="Cell7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border-bottom="0.5pt solid #000000" fo:border-left="0.5pt solid #000000" fo:border-right="0.5pt solid #000000" fo:border-top="0.5pt solid #000000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paragraph-properties>
      <style:text-properties fo:font-family="Liberation Serif" fo:font-size="12pt" style:font-name="Liberation Serif" style:font-size-asian="12pt" style:font-size-complex="12pt"/>
    </style:style>
  </office:automatic-styles>
  <office:body>
    <office:text>
      <text:tracked-changes text:track-changes="false"/>
      <text:p co:para-mark-style-name="T1" text:style-name="P1"/>
      <table:table co:columns-count="1" co:grouping-summary-below="true" co:grouping-summary-right="true" co:rows-count="1" co:show-zero-value="true" table:style-name="Table1" table:use-banding-columns-styles="false" table:use-banding-rows-styles="false" table:use-first-column-styles="false" table:use-first-row-styles="false" table:use-last-column-styles="false" table:use-last-row-styles="false">
        <table:table-column table:style-name="Col1"/>
        <table:table-row>
          <table:table-cell office:value-type="string" table:style-name="Cell2">
            <text:p co:para-mark-style-name="T2" text:style-name="P2"><text:span text:style-name="T2">Приложение</text:span></text:p>
            <text:p co:para-mark-style-name="T2" text:style-name="P2"><text:span text:style-name="T2">к Акту готовности организации муниципального округа Богданович к 2026/2027 учебному году</text:span></text:p>
          </table:table-cell>
        </table:table-row>
      </table:table>
      <text:p co:para-mark-style-name="T3" text:style-name="P3"/>
      <text:p co:para-mark-style-name="T3" text:style-name="P3"/>
      <table:table co:columns-count="4" co:grouping-summary-below="true" co:grouping-summary-right="true" co:rows-count="1" co:show-zero-value="true" table:style-name="Table2" table:use-banding-columns-styles="false" table:use-banding-rows-styles="false" table:use-first-column-styles="false" table:use-first-row-styles="false" table:use-last-column-styles="false" table:use-last-row-styles="false">
        <table:table-column table:style-name="Col2"/>
        <table:table-column table:style-name="Col3"/>
        <table:table-column table:style-name="Col3"/>
        <table:table-column table:style-name="Col4"/>
        <table:table-row>
          <table:table-cell office:value-type="string" table:style-name="Cell4">
            <text:p co:para-mark-style-name="T4" text:style-name="P4"><text:span text:style-name="T4">Номер строки</text:span></text:p>
          </table:table-cell>
          <table:table-cell office:value-type="string" table:style-name="Cell4">
            <text:p co:para-mark-style-name="T4" text:style-name="P4"><text:span text:style-name="T4">Наименование мероприятия</text:span></text:p>
          </table:table-cell>
          <table:table-cell office:value-type="string" table:style-name="Cell4">
            <text:p co:para-mark-style-name="T4" text:style-name="P4"><text:span text:style-name="T4">Требования к исполнению</text:span></text:p>
          </table:table-cell>
          <table:table-cell office:value-type="string" table:style-name="Cell4">
            <text:p co:para-mark-style-name="T4" text:style-name="P4"><text:span text:style-name="T4">Информация о состоянии на момент проверки, проблемы, рекомендации</text:span></text:p>
          </table:table-cell>
        </table:table-row>
      </table:table>
      <text:p co:para-mark-style-name="T5" text:style-name="P5"/>
      <text:p co:para-mark-style-name="T5" text:style-name="P5"/>
      <table:table co:columns-count="4" co:grouping-summary-below="true" co:grouping-summary-right="true" co:rows-count="98" co:show-zero-value="true" table:style-name="Table3" table:use-banding-columns-styles="false" table:use-banding-rows-styles="false" table:use-first-column-styles="false" table:use-first-row-styles="false" table:use-last-column-styles="false" table:use-last-row-styles="false">
        <table:table-column table:style-name="Col5"/>
        <table:table-column table:style-name="Col6"/>
        <table:table-column table:style-name="Col7"/>
        <table:table-column table:style-name="Col8"/>
        <table:table-header-rows>
          <table:table-row table:style-name="Row1">
            <table:table-cell office:value-type="string" table:style-name="Cell4">
              <text:p co:para-mark-style-name="T4" text:style-name="P6"><text:span text:style-name="T4">1</text:span></text:p>
            </table:table-cell>
            <table:table-cell office:value-type="string" table:style-name="Cell4">
              <text:p co:para-mark-style-name="T4" text:style-name="P4"><text:span text:style-name="T4">2</text:span></text:p>
            </table:table-cell>
            <table:table-cell office:value-type="string" table:style-name="Cell4">
              <text:p co:para-mark-style-name="T4" text:style-name="P4"><text:span text:style-name="T4">3</text:span></text:p>
            </table:table-cell>
            <table:table-cell office:value-type="string" table:style-name="Cell4">
              <text:p co:para-mark-style-name="T4" text:style-name="P4"><text:span text:style-name="T4">4</text:span></text:p>
            </table:table-cell>
          </table:table-row>
        </table:table-header-rows>
        <table:table-row table:style-name="Row2">
          <table:table-cell office:value-type="string" table:style-name="Cell4">
            <text:p co:para-mark-style-name="T4" text:style-name="P4"><text:span text:style-name="T4">1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1. Характеристика образовательной организации Свердловской области</text:span></text:p>
          </table:table-cell>
          <table:covered-table-cell/>
          <table:covered-table-cell/>
        </table:table-row>
        <table:table-row table:style-name="Row3">
          <table:table-cell office:value-type="string" table:style-name="Cell4">
            <text:p co:para-mark-style-name="T4" text:style-name="P4"><text:span text:style-name="T4">2.</text:span></text:p>
          </table:table-cell>
          <table:table-cell office:value-type="string" table:style-name="Cell7">
            <text:p co:para-mark-style-name="T4" text:style-name="P2"><text:span text:style-name="T4">Наличие учредительных документов юридического лица</text:span></text:p>
          </table:table-cell>
          <table:table-cell office:value-type="string" table:style-name="Cell7">
            <text:p co:para-mark-style-name="T4" text:style-name="P2"><text:span text:style-name="T4">указать реквизиты</text:span></text:p>
          </table:table-cell>
          <table:table-cell office:value-type="string" table:style-name="Cell8">
            <text:p text:style-name="P7"><text:span text:style-name="T7">Устав</text:span><text:span text:style-name="T8"><text:s text:c="1"/></text:span><text:span text:style-name="T7">МАДОУ</text:span><text:span text:style-name="T9"><text:s text:c="1"/></text:span><text:span text:style-name="T7">детский</text:span><text:span text:style-name="T10"><text:s text:c="1"/></text:span><text:span text:style-name="T7">сад</text:span><text:span text:style-name="T11"><text:s text:c="1"/></text:span><text:span text:style-name="T12">№</text:span><text:span text:style-name="T13"><text:s text:c="1"/></text:span><text:span text:style-name="T14">23</text:span></text:p>
            <text:p text:style-name="P8"><text:span text:style-name="T7">№</text:span><text:span text:style-name="T15"><text:s text:c="1"/></text:span><text:span text:style-name="T11">2284 </text:span><text:span text:style-name="T7">от</text:span><text:span text:style-name="T16"><text:s text:c="1"/></text:span><text:span text:style-name="T17">18.11.20</text:span><text:span text:style-name="T7">24г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3.</text:span></text:p>
          </table:table-cell>
          <table:table-cell office:value-type="string" table:style-name="Cell7">
            <text:p co:para-mark-style-name="T4" text:style-name="P2"><text:span text:style-name="T4">Наличие документов, подтверждающих закрепление за образовательной организацией Свердловской области</text:span></text:p>
            <text:p co:para-mark-style-name="T4" text:style-name="P2"><text:span text:style-name="T4">(далее – образовательная организация) недвижимого имущества</text:span></text:p>
          </table:table-cell>
          <table:table-cell office:value-type="string" table:style-name="Cell7">
            <text:p co:para-mark-style-name="T4" text:style-name="P2"><text:span text:style-name="T4">указать реквизиты</text:span></text:p>
          </table:table-cell>
          <table:table-cell office:value-type="string" table:style-name="Cell8">
            <text:p text:style-name="P10"><text:span text:style-name="T7">Свидетельство</text:span><text:span text:style-name="T18"><text:s text:c="1"/></text:span><text:span text:style-name="T7">о</text:span><text:span text:style-name="T10"><text:s text:c="1"/></text:span><text:span text:style-name="T7">государственной</text:span><text:span text:style-name="T19"><text:s text:c="1"/></text:span><text:span text:style-name="T17">регистрации</text:span></text:p>
            <text:p text:style-name="P11"><text:span text:style-name="T7">права</text:span><text:span text:style-name="T11"><text:s text:c="1"/></text:span><text:span text:style-name="T7">66-66-25/041/2007-343 от 25.02.2016.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4.</text:span></text:p>
          </table:table-cell>
          <table:table-cell office:value-type="string" table:style-name="Cell7">
            <text:p co:para-mark-style-name="T4" text:style-name="P2"><text:span text:style-name="T4">Наличие документов, подтверждающих право на пользование земельным участком, на котором размещена образовательная организация </text:span><text:span text:style-name="T4"><text:line-break/></text:span><text:span text:style-name="T4">(за исключением арендуемых зданий)</text:span></text:p>
          </table:table-cell>
          <table:table-cell office:value-type="string" table:style-name="Cell7">
            <text:p co:para-mark-style-name="T4" text:style-name="P2"><text:span text:style-name="T4">указать реквизиты</text:span></text:p>
          </table:table-cell>
          <table:table-cell office:value-type="string" table:style-name="Cell8">
            <text:p text:style-name="P12"><text:span text:style-name="T7">Свидетельство</text:span><text:span text:style-name="T20"><text:s text:c="1"/></text:span><text:span text:style-name="T7">о</text:span><text:span text:style-name="T21"><text:s text:c="1"/></text:span><text:span text:style-name="T7">государственной</text:span><text:span text:style-name="T22"><text:s text:c="1"/></text:span><text:span text:style-name="T17">регистрации</text:span></text:p>
            <text:p text:style-name="P11"><text:span text:style-name="T7">права</text:span><text:span text:style-name="T11"><text:s text:c="1"/></text:span><text:span text:style-name="T7">66-66-25/041/2007-358 от 25.02.2016.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5.</text:span></text:p>
          </table:table-cell>
          <table:table-cell office:value-type="string" table:style-name="Cell7">
            <text:p co:para-mark-style-name="T4" text:style-name="P2"><text:span text:style-name="T4">Наличие лицензии на право ведения образовательной деятельности, свидетельство об аккредитации</text:span></text:p>
          </table:table-cell>
          <table:table-cell office:value-type="string" table:style-name="Cell8">
            <text:list text:style-name="numList_1" xml:id="list_1">
              <text:list-item>
                <text:list>
                  <text:list-item>
                    <text:p text:style-name="P13"><text:span text:style-name="T23">номер лицензии, кем и когда выдана, </text:span><text:span text:style-name="T24"><text:line-break/></text:span><text:span text:style-name="T23">на какой срок, имеется ли приложение (приложения);</text:span></text:p>
                  </text:list-item>
                  <text:list-item>
                    <text:p text:style-name="P13"><text:span text:style-name="T23">соответствие данных, указанных </text:span><text:span text:style-name="T23"><text:line-break/></text:span><text:span text:style-name="T23">в лицензии, уставу;</text:span></text:p>
                  </text:list-item>
                  <text:list-item>
                    <text:p text:style-name="P13"><text:span text:style-name="T23">виды образовательной деятельности </text:span><text:span text:style-name="T23"><text:line-break/></text:span><text:span text:style-name="T23">и предоставление дополнительных образовательных услуг;</text:span></text:p>
                  </text:list-item>
                  <text:list-item>
                    <text:p text:style-name="P13"><text:span text:style-name="T23">дата и номер свидетельства </text:span><text:span text:style-name="T23"><text:line-break/></text:span><text:span text:style-name="T23">об аккредитации</text:span></text:p>
                  </text:list-item>
                </text:list>
              </text:list-item>
            </text:list>
          </table:table-cell>
          <table:table-cell office:value-type="string" table:style-name="Cell9">
            <text:p text:style-name="P14"><text:span text:style-name="T7">1)лицензия</text:span><text:span text:style-name="T25"><text:s text:c="2"/></text:span><text:span text:style-name="T7">№18483,</text:span><text:span text:style-name="T26"><text:s text:c="2"/></text:span><text:span text:style-name="T7">Министерство</text:span><text:span text:style-name="T27"><text:s text:c="2"/></text:span><text:span text:style-name="T7">общего</text:span><text:span text:style-name="T28"><text:s text:c="2"/></text:span><text:span text:style-name="T7">и профессионального образования Свердловской области </text:span><text:span text:style-name="T29">от </text:span><text:span text:style-name="T30">06 </text:span><text:span text:style-name="T7">апреля 2016 г., бессрочное приложение </text:span><text:span text:style-name="T31">№1 </text:span><text:span text:style-name="T7">к лицензии №18483 от 06.04.2016 на право ведения образовательной деятельности 661101 №0011703</text:span><text:span text:style-name="T32">от </text:span><text:span text:style-name="T7">06.04.2016г.</text:span></text:p>
            <text:p text:style-name="P15"><text:span text:style-name="T7">2)основная общеобразовательная программа </text:span><text:span text:style-name="T17">дошкольного</text:span><text:tab/><text:span text:style-name="T17">образования</text:span><text:tab/><text:span text:style-name="T33">в </text:span><text:span text:style-name="T7">группах общеразвивающей направленности</text:span><text:span text:style-name="T34"><text:s text:c="1"/></text:span><text:span text:style-name="T7">с </text:span><text:span text:style-name="T7">приоритетным осуществлением деятельности по физическому развитию воспитанников</text:span></text:p>
            <text:p text:style-name="P16"><text:span text:style-name="T7">3)Дошкольное</text:span><text:span text:style-name="T35"><text:s text:c="1"/></text:span><text:span text:style-name="T17">образование</text:span></text:p>
            <text:p text:style-name="P17"><text:span text:style-name="T7">4)свидетельство</text:span><text:span text:style-name="T35"><text:s text:c="1"/></text:span><text:span text:style-name="T36">о</text:span><text:span text:style-name="T37"><text:s text:c="1"/></text:span><text:span text:style-name="T7">государственной</text:span><text:span text:style-name="T35"><text:s text:c="1"/></text:span><text:span text:style-name="T17">аккредитации</text:span></text:p>
            <text:p text:style-name="P18"><text:span text:style-name="T7">№4977</text:span><text:span text:style-name="T38"><text:s text:c="1"/></text:span><text:span text:style-name="T39">от</text:span><text:span text:style-name="T40"><text:s text:c="1"/></text:span><text:span text:style-name="T17">28.01.20l0r.</text:span></text:p>
            <text:p co:para-mark-style-name="T4" text:style-name="P1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6.</text:span></text:p>
          </table:table-cell>
          <table:table-cell office:value-type="string" table:style-name="Cell7">
            <text:p co:para-mark-style-name="T4" text:style-name="P2"><text:span text:style-name="T4">Наличие образовательных программ</text:span></text:p>
          </table:table-cell>
          <table:table-cell office:value-type="string" table:style-name="Cell7">
            <text:p co:para-mark-style-name="T4" text:style-name="P20"><text:span text:style-name="T4">1) имеются (перечислить);</text:span></text:p>
            <text:p co:para-mark-style-name="T4" text:style-name="P20"><text:span text:style-name="T4">2) отсутствуют</text:span></text:p>
          </table:table-cell>
          <table:table-cell office:value-type="string" table:style-name="Cell7">
            <text:p co:para-mark-style-name="T4" text:style-name="P2"><text:span text:style-name="T4">имеется</text:span></text:p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7.</text:span></text:p>
          </table:table-cell>
          <table:table-cell office:value-type="string" table:style-name="Cell7">
            <text:p co:para-mark-style-name="T4" text:style-name="P2"><text:span text:style-name="T4">Наличие программ развития образовательной организации</text:span></text:p>
          </table:table-cell>
          <table:table-cell office:value-type="string" table:style-name="Cell7">
            <text:p co:para-mark-style-name="T4" text:style-name="P20"><text:span text:style-name="T4">1) имеются (перечислить):</text:span></text:p>
            <text:p co:para-mark-style-name="T4" text:style-name="P20"><text:span text:style-name="T4">когда и кем утверждены;</text:span></text:p>
            <text:p co:para-mark-style-name="T4" text:style-name="P20"><text:span text:style-name="T4">на какой срок;</text:span></text:p>
            <text:p co:para-mark-style-name="T4" text:style-name="P20"><text:span text:style-name="T4">2) отсутствуют</text:span></text:p>
          </table:table-cell>
          <table:table-cell office:value-type="string" table:style-name="Cell7">
            <text:p co:para-mark-style-name="T4" text:style-name="P2"><text:span text:style-name="T4">имеется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8.</text:span></text:p>
          </table:table-cell>
          <table:table-cell office:value-type="string" table:style-name="Cell7">
            <text:p co:para-mark-style-name="T4" text:style-name="P2"><text:span text:style-name="T4">Наличие плана работы образовательной организации на 2024-2025 учебный год</text:span></text:p>
          </table:table-cell>
          <table:table-cell office:value-type="string" table:style-name="Cell7">
            <text:p co:para-mark-style-name="T4" text:style-name="P21"><text:span text:style-name="T4">1) наличие;</text:span></text:p>
            <text:p co:para-mark-style-name="T4" text:style-name="P21"><text:span text:style-name="T4">2) когда и кем утвержден</text:span></text:p>
          </table:table-cell>
          <table:table-cell office:value-type="string" table:style-name="Cell7">
            <text:p co:para-mark-style-name="T4" text:style-name="P2"><text:span text:style-name="T4">имеется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9.</text:span></text:p>
          </table:table-cell>
          <table:table-cell office:value-type="string" table:style-name="Cell7">
            <text:p co:para-mark-style-name="T4" text:style-name="P2"><text:span text:style-name="T4">Количество объектов (территорий) образовательной организации</text:span></text:p>
          </table:table-cell>
          <table:table-cell office:value-type="string" table:style-name="Cell7">
            <text:list text:style-name="numList_2" xml:id="list_2">
              <text:list-item>
                <text:p co:para-mark-style-name="T4" text:style-name="P22"><text:span text:style-name="T4">всего (единиц);</text:span></text:p>
              </text:list-item>
              <text:list-item>
                <text:p co:para-mark-style-name="T4" text:style-name="P23"><text:span text:style-name="T4">в том числе с круглосуточным пребыванием людей (единиц) (спальный корпус, общежитие)</text:span></text:p>
              </text:list-item>
            </text:list>
          </table:table-cell>
          <table:table-cell office:value-type="string" table:style-name="Cell8">
            <text:p text:style-name="P24"><text:span text:style-name="T21">одно</text:span></text:p>
            <text:p co:para-mark-style-name="T41" text:style-name="P25"/>
            <text:p text:style-name="P26"><text:span text:style-name="T14">нет</text:span></text:p>
            <text:p co:para-mark-style-name="T4" text:style-name="P9"/>
          </table:table-cell>
        </table:table-row>
        <table:table-row table:style-name="Row4">
          <table:table-cell office:value-type="string" table:style-name="Cell4">
            <text:p co:para-mark-style-name="T4" text:style-name="P4"><text:span text:style-name="T4">10.</text:span></text:p>
          </table:table-cell>
          <table:table-cell office:value-type="string" table:style-name="Cell7">
            <text:p co:para-mark-style-name="T4" text:style-name="P2"><text:span text:style-name="T4">Условия работы образовательной организации</text:span></text:p>
          </table:table-cell>
          <table:table-cell office:value-type="string" table:style-name="Cell7">
            <text:list text:style-name="numList_3" xml:id="list_3">
              <text:list-item>
                <text:list>
                  <text:list-item>
                    <text:p co:para-mark-style-name="T4" text:style-name="P27"><text:span text:style-name="T4">в одну или в две смены (указать);</text:span></text:p>
                  </text:list-item>
                  <text:list-item>
                    <text:p co:para-mark-style-name="T4" text:style-name="P27"><text:span text:style-name="T4">в первую смену обучаются:</text:span></text:p>
                  </text:list-item>
                </text:list>
              </text:list-item>
            </text:list>
            <text:p co:para-mark-style-name="T4" text:style-name="P21"><text:span text:style-name="T4">количество классов;</text:span></text:p>
            <text:p co:para-mark-style-name="T4" text:style-name="P21"><text:span text:style-name="T4">количество обучающихся в них;</text:span></text:p>
            <text:list text:continue-list="list_3" text:style-name="numList_3" xml:id="list_4">
              <text:list-item>
                <text:list>
                  <text:list-item>
                    <text:p co:para-mark-style-name="T4" text:style-name="P27"><text:span text:style-name="T4">во вторую смену обучаются:</text:span></text:p>
                  </text:list-item>
                </text:list>
              </text:list-item>
            </text:list>
            <text:p co:para-mark-style-name="T4" text:style-name="P21"><text:span text:style-name="T4">количество классов;</text:span></text:p>
            <text:p co:para-mark-style-name="T4" text:style-name="P21"><text:span text:style-name="T4">количество обучающихся в них</text:span></text:p>
          </table:table-cell>
          <table:table-cell office:value-type="string" table:style-name="Cell10">
            <text:p text:style-name="P28"><text:span text:style-name="T21"><text:s text:c="2"/>Одна </text:span></text:p>
            <text:p text:style-name="P28"><text:span text:style-name="T42"><text:s text:c="2"/>Пять</text:span></text:p>
            <text:p co:para-mark-style-name="T41" text:style-name="P29"/>
            <text:p text:style-name="P28"><text:span text:style-name="T7"><text:s text:c="2"/>67</text:span></text:p>
            <text:p co:para-mark-style-name="T41" text:style-name="P29"/>
            <text:p co:para-mark-style-name="T41" text:style-name="P29"/>
            <text:p text:style-name="P30"><text:span text:style-name="T14">нет</text:span></text:p>
          </table:table-cell>
        </table:table-row>
        <table:table-row table:style-name="Row5">
          <table:table-cell office:value-type="string" table:style-name="Cell4">
            <text:p co:para-mark-style-name="T4" text:style-name="P4"><text:span text:style-name="T4">11.</text:span></text:p>
          </table:table-cell>
          <table:table-cell office:value-type="string" table:style-name="Cell7">
            <text:p co:para-mark-style-name="T4" text:style-name="P2"><text:span text:style-name="T4">Численность обучающихся (воспитанников) в образовательной организации</text:span></text:p>
          </table:table-cell>
          <table:table-cell office:value-type="string" table:style-name="Cell8">
            <text:list text:style-name="numList_4" xml:id="list_5">
              <text:list-item>
                <text:p text:style-name="P31"><text:span text:style-name="T23">проектная допустимая численность обучающихся (человек);</text:span></text:p>
              </text:list-item>
              <text:list-item>
                <text:p text:style-name="P31"><text:span text:style-name="T23">количество классов по комплектованию;</text:span></text:p>
              </text:list-item>
              <text:list-item>
                <text:p text:style-name="P31"><text:span text:style-name="T23">планируемое количество обучающихся на момент проверки (человек);</text:span></text:p>
              </text:list-item>
              <text:list-item>
                <text:p text:style-name="P31"><text:span text:style-name="T23">в том числе с применением дистанционных образовательных технологий (человек);</text:span></text:p>
              </text:list-item>
              <text:list-item>
                <text:p text:style-name="P31"><text:span text:style-name="T23">наличие превышения допустимой численности обучающихся (указать </text:span><text:span text:style-name="T24"><text:line-break/></text:span><text:span text:style-name="T23">на сколько человек)</text:span></text:p>
              </text:list-item>
            </text:list>
          </table:table-cell>
          <table:table-cell office:value-type="string" table:style-name="Cell8">
            <text:p text:style-name="P32"><text:span text:style-name="T43">110</text:span></text:p>
            <text:p text:style-name="P33"><text:span text:style-name="T44">5</text:span></text:p>
            <text:p co:para-mark-style-name="T41" text:style-name="P34"/>
            <text:p co:para-mark-style-name="T41" text:style-name="P34"/>
            <text:p text:style-name="P35"><text:span text:style-name="T7">67</text:span></text:p>
            <text:p co:para-mark-style-name="T41" text:style-name="P36"/>
            <text:p co:para-mark-style-name="T41" text:style-name="P37"/>
            <text:p co:para-mark-style-name="T41" text:style-name="P37"/>
            <text:p text:style-name="P38"><text:span text:style-name="T45">Нет</text:span></text:p>
            <text:p co:para-mark-style-name="T41" text:style-name="P39"/>
            <text:p co:para-mark-style-name="T41" text:style-name="P40"/>
            <text:p text:style-name="P41"><text:span text:style-name="T14">Нет</text:span></text:p>
            <text:p co:para-mark-style-name="T4" text:style-name="P9"/>
          </table:table-cell>
        </table:table-row>
        <table:table-row table:style-name="Row6">
          <table:table-cell office:value-type="string" table:style-name="Cell4">
            <text:p co:para-mark-style-name="T4" text:style-name="P4"><text:span text:style-name="T4">12.</text:span></text:p>
          </table:table-cell>
          <table:table-cell office:value-type="string" table:style-name="Cell7">
            <text:p co:para-mark-style-name="T4" text:style-name="P2"><text:span text:style-name="T4">Укомплектованность образовательной организации кадрами</text:span></text:p>
          </table:table-cell>
          <table:table-cell office:value-type="string" table:style-name="Cell7">
            <text:p co:para-mark-style-name="T4" text:style-name="P42"><text:span text:style-name="T4">1) по штатному расписанию:</text:span></text:p>
            <text:p co:para-mark-style-name="T4" text:style-name="P42"><text:span text:style-name="T4">администрация;</text:span></text:p>
            <text:p co:para-mark-style-name="T4" text:style-name="P42"><text:span text:style-name="T4">учителя;</text:span></text:p>
            <text:p co:para-mark-style-name="T4" text:style-name="P42"><text:span text:style-name="T4">воспитатели;</text:span></text:p>
            <text:p co:para-mark-style-name="T4" text:style-name="P42"><text:span text:style-name="T4">мастера производственного обучения;</text:span></text:p>
            <text:p co:para-mark-style-name="T4" text:style-name="P42"><text:span text:style-name="T4">научные работники;</text:span></text:p>
            <text:p co:para-mark-style-name="T4" text:style-name="P42"><text:span text:style-name="T4">медицинские работники;</text:span></text:p>
            <text:p co:para-mark-style-name="T4" text:style-name="P42"><text:span text:style-name="T4">иные работники;</text:span></text:p>
            <text:p co:para-mark-style-name="T4" text:style-name="P42"><text:span text:style-name="T4">2) по факту:</text:span></text:p>
            <text:p co:para-mark-style-name="T4" text:style-name="P42"><text:span text:style-name="T4">администрация;</text:span></text:p>
            <text:p co:para-mark-style-name="T4" text:style-name="P42"><text:span text:style-name="T4">учителя;</text:span></text:p>
            <text:p co:para-mark-style-name="T4" text:style-name="P42"><text:span text:style-name="T4">воспитатели;</text:span></text:p>
            <text:p co:para-mark-style-name="T4" text:style-name="P42"><text:span text:style-name="T4">мастера производственного обучения;</text:span></text:p>
            <text:p co:para-mark-style-name="T4" text:style-name="P42"><text:span text:style-name="T4">научные работники;</text:span></text:p>
            <text:p co:para-mark-style-name="T4" text:style-name="P42"><text:span text:style-name="T4">медицинские работники;</text:span></text:p>
            <text:p co:para-mark-style-name="T4" text:style-name="P42"><text:span text:style-name="T4">иные работники;</text:span></text:p>
            <text:p co:para-mark-style-name="T4" text:style-name="P42"><text:span text:style-name="T4">3) наличие вакансий (указать)</text:span></text:p>
          </table:table-cell>
          <table:table-cell office:value-type="string" table:style-name="Cell8">
            <text:p text:style-name="P43"><text:span text:style-name="T8">2</text:span></text:p>
            <text:p co:para-mark-style-name="T41" text:style-name="P36"/>
            <text:p co:para-mark-style-name="T41" text:style-name="P36"/>
            <text:p text:style-name="Standard"><text:span text:style-name="T46">11,5</text:span></text:p>
            <text:p co:para-mark-style-name="T41" text:style-name="P36"/>
            <text:p co:para-mark-style-name="T41" text:style-name="P36"/>
            <text:p co:para-mark-style-name="T41" text:style-name="P36"/>
            <text:p co:para-mark-style-name="T41" text:style-name="P36"/>
            <text:p co:para-mark-style-name="T41" text:style-name="P36"/>
            <text:p text:style-name="P41"><text:span text:style-name="T8">2</text:span></text:p>
            <text:p co:para-mark-style-name="T4" text:style-name="P9"/>
            <text:p text:style-name="P2"><text:span text:style-name="T47">12</text:span></text:p>
            <text:p co:para-mark-style-name="T4" text:style-name="P9"/>
            <text:p co:para-mark-style-name="T4" text:style-name="P44"/>
          </table:table-cell>
        </table:table-row>
        <table:table-row table:style-name="Row7">
          <table:table-cell office:value-type="string" table:style-name="Cell4">
            <text:p co:para-mark-style-name="T4" text:style-name="P4"><text:span text:style-name="T4">13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2. Материально-техническая база образовательной организации и оснащенность образовательного процесса</text:span></text:p>
          </table:table-cell>
          <table:covered-table-cell/>
          <table:covered-table-cell/>
        </table:table-row>
        <table:table-row table:style-name="Row3">
          <table:table-cell office:value-type="string" table:style-name="Cell4">
            <text:p co:para-mark-style-name="T4" text:style-name="P4"><text:span text:style-name="T4">14.</text:span></text:p>
          </table:table-cell>
          <table:table-cell office:value-type="string" table:style-name="Cell7">
            <text:p co:para-mark-style-name="T4" text:style-name="P2"><text:span text:style-name="T4">Готовность (оборудование, ремонт) систем:</text:span></text:p>
            <text:p co:para-mark-style-name="T4" text:style-name="P2"><text:span text:style-name="T4">1) канализации;</text:span></text:p>
            <text:p co:para-mark-style-name="T4" text:style-name="P2"><text:span text:style-name="T4">2) отопления;</text:span></text:p>
            <text:p co:para-mark-style-name="T4" text:style-name="P2"><text:span text:style-name="T4">3) водоснабжения</text:span></text:p>
          </table:table-cell>
          <table:table-cell office:value-type="string" table:style-name="Cell7">
            <text:p co:para-mark-style-name="T4" text:style-name="P2"><text:span text:style-name="T4">акты технического контроля (указать реквизиты)</text:span></text:p>
          </table:table-cell>
          <table:table-cell office:value-type="string" table:style-name="Cell8">
            <text:p text:style-name="P45"><text:span text:style-name="T7">Договор № 1от </text:span><text:span text:style-name="T7">19</text:span><text:span text:style-name="T7">.01.202</text:span><text:span text:style-name="T7">6</text:span></text:p>
            <text:p text:style-name="P45"><text:span text:style-name="T7">Договор</text:span><text:span text:style-name="T9"><text:s text:c="1"/></text:span><text:span text:style-name="T7">3-Д</text:span><text:span text:style-name="T11"><text:s text:c="1"/></text:span><text:span text:style-name="T32">от </text:span><text:span text:style-name="T7">2</text:span><text:span text:style-name="T7">9</text:span><text:span text:style-name="T7">.01.202</text:span><text:span text:style-name="T7">6</text:span><text:span text:style-name="T7"><text:s text:c="1"/></text:span></text:p>
            <text:p text:style-name="P45"><text:span text:style-name="T7">Договор 54 от </text:span><text:span text:style-name="T7">12</text:span><text:span text:style-name="T7">.01.202</text:span><text:span text:style-name="T7">6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15.</text:span></text:p>
          </table:table-cell>
          <table:table-cell office:value-type="string" table:style-name="Cell8">
            <text:p text:style-name="P2"><text:span text:style-name="T23">Оснащенность ученической мебелью</text:span><text:span text:style-name="T24"><text:line-break/></text:span><text:span text:style-name="T23">в соответствии с нормами </text:span><text:span text:style-name="T23"><text:line-break/></text:span><text:span text:style-name="T23">и ростовыми группами</text:span></text:p>
          </table:table-cell>
          <table:table-cell office:value-type="string" table:style-name="Cell7">
            <text:p co:para-mark-style-name="T4" text:style-name="P2"><text:span text:style-name="T4">соответствует/не соответствует</text:span></text:p>
          </table:table-cell>
          <table:table-cell office:value-type="string" table:style-name="Cell11">
            <text:p co:para-mark-style-name="T48" text:style-name="P46"><text:span text:style-name="T48">соответствует</text:span></text:p>
            <text:p co:para-mark-style-name="T49" text:style-name="P47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16.</text:span></text:p>
          </table:table-cell>
          <table:table-cell office:value-type="string" table:style-name="Cell7">
            <text:p co:para-mark-style-name="T4" text:style-name="P2"><text:span text:style-name="T4">Обеспеченность учебниками </text:span><text:span text:style-name="T4"><text:line-break/></text:span><text:span text:style-name="T4">в соответствии с требованиями стандартов (в процентах)</text:span></text:p>
          </table:table-cell>
          <table:table-cell office:value-type="string" table:style-name="Cell8">
            <text:p text:style-name="P2"><text:span text:style-name="T23">перечислить учебные предметы,</text:span><text:span text:style-name="T24"><text:s text:c="1"/></text:span><text:span text:style-name="T24"><text:line-break/></text:span><text:span text:style-name="T23">не обеспеченные в полном объеме учебниками</text:span></text:p>
          </table:table-cell>
          <table:table-cell office:value-type="string" table:style-name="Cell12">
            <text:p co:para-mark-style-name="T4" text:style-name="P44"/>
          </table:table-cell>
        </table:table-row>
        <table:table-row table:style-name="Row8">
          <table:table-cell office:value-type="string" table:style-name="Cell4">
            <text:p co:para-mark-style-name="T4" text:style-name="P4"><text:span text:style-name="T4">17.</text:span></text:p>
          </table:table-cell>
          <table:table-cell office:value-type="string" table:style-name="Cell7">
            <text:p co:para-mark-style-name="T4" text:style-name="P2"><text:span text:style-name="T4">Оснащенность мастерских </text:span><text:span text:style-name="T4"><text:line-break/></text:span><text:span text:style-name="T4">в соответствии с требованиями</text:span></text:p>
            <text:p co:para-mark-style-name="T4" text:style-name="P9"/>
          </table:table-cell>
          <table:table-cell office:value-type="string" table:style-name="Cell7">
            <text:p co:para-mark-style-name="T4" text:style-name="P2"><text:span text:style-name="T4">соответствуют/не соответствуют</text:span></text:p>
          </table:table-cell>
          <table:table-cell office:value-type="string" table:style-name="Cell12">
            <text:p co:para-mark-style-name="T4" text:style-name="P44"/>
          </table:table-cell>
        </table:table-row>
        <table:table-row table:style-name="Row9">
          <table:table-cell office:value-type="string" table:style-name="Cell4">
            <text:p co:para-mark-style-name="T4" text:style-name="P4"><text:span text:style-name="T4">18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3. Материально-техническая база для занятий физической культурой и спортом в образовательной организации</text:span></text:p>
          </table:table-cell>
          <table:covered-table-cell/>
          <table:covered-table-cell/>
        </table:table-row>
        <table:table-row table:style-name="Row3">
          <table:table-cell office:value-type="string" table:style-name="Cell4">
            <text:p co:para-mark-style-name="T4" text:style-name="P4"><text:span text:style-name="T4">19.</text:span></text:p>
          </table:table-cell>
          <table:table-cell office:value-type="string" table:style-name="Cell7">
            <text:p co:para-mark-style-name="T4" text:style-name="P2"><text:span text:style-name="T4">Наличие и готовность физкультурного/спортивного зала</text:span></text:p>
          </table:table-cell>
          <table:table-cell office:value-type="string" table:style-name="Cell8">
            <text:p co:para-mark-style-name="T4" text:style-name="P9"/>
          </table:table-cell>
          <table:table-cell office:value-type="string" table:style-name="Cell8">
            <text:p text:style-name="P48"><text:span text:style-name="T7">Физкультурный</text:span><text:span text:style-name="T50"><text:s text:c="1"/></text:span><text:span text:style-name="T7">зал</text:span><text:span text:style-name="T16"><text:s text:c="1"/></text:span><text:span text:style-name="T17">имеется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20.</text:span></text:p>
          </table:table-cell>
          <table:table-cell office:value-type="string" table:style-name="Cell8">
            <text:p text:style-name="P2"><text:span text:style-name="T23">Наличие спортивного оборудования </text:span><text:span text:style-name="T24"><text:line-break/></text:span><text:span text:style-name="T23">и инвентаря, состояние оборудования </text:span><text:span text:style-name="T24"><text:line-break/></text:span><text:span text:style-name="T23">и инвентаря, сертификаты соответствия</text:span><text:span text:style-name="T24"><text:line-break/></text:span><text:span text:style-name="T23"><text:s text:c="1"/>на использование в образовательном процессе спортивного оборудования</text:span></text:p>
          </table:table-cell>
          <table:table-cell office:value-type="string" table:style-name="Cell7">
            <text:p co:para-mark-style-name="T4" text:style-name="P2"><text:span text:style-name="T4">указать реквизиты сертификатов соответствия</text:span></text:p>
          </table:table-cell>
          <table:table-cell office:value-type="string" table:style-name="Cell8">
            <text:p text:style-name="P49"><text:span text:style-name="T17">Спортивное</text:span><text:span text:style-name="T18"><text:s text:c="1"/></text:span><text:span text:style-name="T17">оборудование</text:span><text:span text:style-name="T51"><text:s text:c="1"/></text:span><text:span text:style-name="T17">имеется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21.</text:span></text:p>
          </table:table-cell>
          <table:table-cell office:value-type="string" table:style-name="Cell7">
            <text:p co:para-mark-style-name="T4" text:style-name="P2"><text:span text:style-name="T4">Наличие и состояние стадиона/спортивной площадки</text:span></text:p>
          </table:table-cell>
          <table:table-cell office:value-type="string" table:style-name="Cell8">
            <text:p co:para-mark-style-name="T4" text:style-name="P9"/>
          </table:table-cell>
          <table:table-cell office:value-type="string" table:style-name="Cell8">
            <text:p text:style-name="P2">Спортивная площадка, состояние<text:span text:style-name="T52"><text:s text:c="1"/></text:span>удовлетворительное</text:p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22.</text:span></text:p>
          </table:table-cell>
          <table:table-cell office:value-type="string" table:style-name="Cell7">
            <text:p co:para-mark-style-name="T4" text:style-name="P2"><text:span text:style-name="T4">Проведение испытаний спортивного оборудования на стадионах, спортивных площадках, спортивных/физкультурных залах</text:span></text:p>
          </table:table-cell>
          <table:table-cell office:value-type="string" table:style-name="Cell7">
            <text:p co:para-mark-style-name="T4" text:style-name="P2"><text:span text:style-name="T4">указать реквизиты актов испытаний</text:span></text:p>
          </table:table-cell>
          <table:table-cell office:value-type="string" table:style-name="Cell8">
            <text:p text:style-name="P50"><text:span text:style-name="T7">Испытание</text:span><text:span text:style-name="T11"><text:s text:c="1"/></text:span><text:span text:style-name="T7">спортивного</text:span><text:span text:style-name="T11"><text:s text:c="1"/></text:span><text:span text:style-name="T7">оборудования</text:span><text:span text:style-name="T11"><text:s text:c="1"/></text:span><text:span text:style-name="T7">проведено, имеются акты от 01.07.2026г</text:span></text:p>
            <text:p co:para-mark-style-name="T4" text:style-name="P9"/>
          </table:table-cell>
        </table:table-row>
        <table:table-row table:style-name="Row10">
          <table:table-cell office:value-type="string" table:style-name="Cell4">
            <text:p co:para-mark-style-name="T4" text:style-name="P4"><text:span text:style-name="T4">23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4. Пожарная безопасность образовательной организации</text:span></text:p>
          </table:table-cell>
          <table:covered-table-cell/>
          <table:covered-table-cell/>
        </table:table-row>
        <table:table-row table:style-name="Row11">
          <table:table-cell office:value-type="string" table:style-name="Cell4">
            <text:p co:para-mark-style-name="T4" text:style-name="P4"><text:span text:style-name="T4">24.</text:span></text:p>
          </table:table-cell>
          <table:table-cell office:value-type="string" table:style-name="Cell8">
            <text:p text:style-name="P2"><text:span text:style-name="T23">Наличие предписаний органов надзорной деятельности Главного управления Министерства Российской Федерации</text:span><text:span text:style-name="T24"><text:s text:c="1"/></text:span><text:span text:style-name="T23">по делам гражданской обороны, чрезвычайным ситуациям </text:span><text:span text:style-name="T23"><text:line-break/></text:span><text:span text:style-name="T23">и ликвидации последствий стихийных бедствий по Свердловской области (далее – ГУ МЧС России </text:span><text:span text:style-name="T23"><text:line-break/></text:span><text:span text:style-name="T23">по Свердловской области)</text:span></text:p>
          </table:table-cell>
          <table:table-cell office:value-type="string" table:style-name="Cell7">
            <text:p co:para-mark-style-name="T4" text:style-name="P2"><text:span text:style-name="T4">1) предписание/акт (указать реквизиты)</text:span></text:p>
            <text:p co:para-mark-style-name="T4" text:style-name="P2"><text:span text:style-name="T4">2) количество неустраненных нарушений;</text:span></text:p>
            <text:p co:para-mark-style-name="T4" text:style-name="P2"><text:span text:style-name="T4">3) количество неустраненных нарушений, срок устранения которых истек;</text:span></text:p>
            <text:p co:para-mark-style-name="T4" text:style-name="P2"><text:span text:style-name="T4">4) наличие плана устранения нарушений </text:span><text:span text:style-name="T4"><text:line-break/></text:span><text:span text:style-name="T4">с указанием сроков устранения (каким документом утвержден);</text:span></text:p>
            <text:p co:para-mark-style-name="T4" text:style-name="P2"><text:span text:style-name="T4">5) отчеты об устранении нарушений</text:span></text:p>
          </table:table-cell>
          <table:table-cell office:value-type="string" table:style-name="Cell7">
            <text:p co:para-mark-style-name="T4" text:style-name="P2"><text:span text:style-name="T4">Не имеются</text:span></text:p>
          </table:table-cell>
        </table:table-row>
        <table:table-row table:style-name="Row12">
          <table:table-cell office:value-type="string" table:style-name="Cell4">
            <text:p co:para-mark-style-name="T4" text:style-name="P4"><text:span text:style-name="T4">25.</text:span></text:p>
          </table:table-cell>
          <table:table-cell office:value-type="string" table:style-name="Cell7">
            <text:p co:para-mark-style-name="T4" text:style-name="P2"><text:span text:style-name="T4">Наличие ответственных лиц </text:span><text:span text:style-name="T4"><text:line-break/></text:span><text:span text:style-name="T4">по пожарной безопасности</text:span></text:p>
          </table:table-cell>
          <table:table-cell office:value-type="string" table:style-name="Cell7">
            <text:p co:para-mark-style-name="T4" text:style-name="P2"><text:span text:style-name="T4">указать реквизиты приказа руководителя образовательной организации</text:span></text:p>
          </table:table-cell>
          <table:table-cell office:value-type="string" table:style-name="Cell8">
            <text:p text:style-name="P51"><text:span text:style-name="T7">Приказ</text:span><text:span text:style-name="T50"><text:s text:c="1"/></text:span><text:span text:style-name="T7">28-ОД</text:span><text:span text:style-name="T34"><text:s text:c="1"/></text:span><text:span text:style-name="T7">от</text:span><text:span text:style-name="T46"><text:s text:c="1"/></text:span><text:span text:style-name="T17">16.06.202</text:span><text:span text:style-name="T7">6г</text:span></text:p>
            <text:p co:para-mark-style-name="T4" text:style-name="P9"/>
          </table:table-cell>
        </table:table-row>
        <table:table-row table:style-name="Row12">
          <table:table-cell office:value-type="string" table:style-name="Cell4">
            <text:p co:para-mark-style-name="T4" text:style-name="P4"><text:span text:style-name="T4">26.</text:span></text:p>
          </table:table-cell>
          <table:table-cell office:value-type="string" table:style-name="Cell7">
            <text:p co:para-mark-style-name="T4" text:style-name="P2"><text:span text:style-name="T4">Обучение правилам пожарной безопасности (далее – ППБ)</text:span></text:p>
          </table:table-cell>
          <table:table-cell office:value-type="string" table:style-name="Cell8">
            <text:p text:style-name="P2"><text:span text:style-name="T23">1) обучение руководителя образовательной организации пожарному минимуму (наличие документа, указать реквизиты);</text:span></text:p>
            <text:p text:style-name="P2"><text:span text:style-name="T23">2) наличие обученного ответственного</text:span><text:span text:style-name="T24"><text:line-break/></text:span><text:span text:style-name="T23">в образовательной организации;</text:span></text:p>
            <text:p text:style-name="P2"><text:span text:style-name="T23">3) обучение сотрудников ППБ;</text:span></text:p>
            <text:p text:style-name="P2"><text:span text:style-name="T23">4) обучение обучающихся ППБ;</text:span></text:p>
            <text:p text:style-name="P2"><text:span text:style-name="T23">5) эвакуационные учения с обучающимися (взаимодействие с органами территориального отделения Государственной противопожарной службы Российской Федерации, периодичность проведения учений)</text:span></text:p>
          </table:table-cell>
          <table:table-cell office:value-type="string" table:style-name="Cell8">
            <text:p text:style-name="P52"><text:span text:style-name="T7">1) обучение руководителя</text:span><text:span text:style-name="T53"><text:s text:c="1"/></text:span><text:span text:style-name="T7">проведено, </text:span><text:span text:style-name="T17">удостовере</text:span><text:span text:style-name="T54">ние <text:s text:c="1"/></text:span><text:span text:style-name="T17">№ 24-2942 от</text:span></text:p>
            <text:p text:style-name="P52"><text:span text:style-name="T17">08.10.202</text:span><text:span text:style-name="T55">4</text:span><text:span text:style-name="T17">г.;</text:span></text:p>
            <text:p text:style-name="P53"><text:span text:style-name="T7">2) ответственный</text:span><text:span text:style-name="T53"><text:s text:c="1"/></text:span><text:span text:style-name="T56">в </text:span><text:span text:style-name="T7">организации</text:span><text:span text:style-name="T53"><text:s text:c="1"/></text:span><text:span text:style-name="T7">обучен, диплом </text:span><text:span text:style-name="T17">№31123 от</text:span><text:span text:style-name="T54"><text:s text:c="1"/></text:span><text:span text:style-name="T17">18.12.2025г.,</text:span></text:p>
            <text:p text:style-name="P54"><text:span text:style-name="T46">3) инструктажи</text:span><text:span text:style-name="T35"><text:s text:c="1"/></text:span><text:span text:style-name="T46">проводятся</text:span><text:span text:style-name="T7"><text:s text:c="1"/></text:span><text:span text:style-name="T46">оди</text:span><text:span text:style-name="T10">н </text:span><text:span text:style-name="T46">раз</text:span><text:span text:style-name="T57"><text:s text:c="1"/></text:span><text:span text:style-name="T58">в</text:span><text:span text:style-name="T59"><text:s text:c="1"/></text:span><text:span text:style-name="T46">полгода;</text:span></text:p>
            <text:p text:style-name="P55"><text:span text:style-name="T7">4)обучение воспитанников проводится на основании программы;</text:span></text:p>
            <text:p text:style-name="P56"><text:span text:style-name="T7">5)эвакуационные</text:span><text:span text:style-name="T53"><text:s text:c="1"/></text:span><text:span text:style-name="T7">учения с воспитанниками проводятся в</text:span><text:span text:style-name="T54"><text:s text:c="1"/></text:span><text:span text:style-name="T7">взаимодействии</text:span><text:span text:style-name="T10"><text:s text:c="1"/></text:span><text:span text:style-name="T7">с</text:span><text:span text:style-name="T57"><text:s text:c="1"/></text:span><text:span text:style-name="T30">ОППЧ </text:span><text:span text:style-name="T7">18/3,</text:span><text:span text:style-name="T34"><text:s text:c="1"/></text:span><text:span text:style-name="T7">раз</text:span><text:span text:style-name="T21"><text:s text:c="1"/></text:span><text:span text:style-name="T60">в </text:span><text:span text:style-name="T17">квартал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27.</text:span></text:p>
          </table:table-cell>
          <table:table-cell office:value-type="string" table:style-name="Cell7">
            <text:p co:para-mark-style-name="T4" text:style-name="P2"><text:span text:style-name="T4">Состояние первичных средств пожаротушения</text:span></text:p>
          </table:table-cell>
          <table:table-cell office:value-type="string" table:style-name="Cell7">
            <text:p co:para-mark-style-name="T4" text:style-name="P2"><text:span text:style-name="T4">1) достаточность имеющихся средств;</text:span></text:p>
            <text:p co:para-mark-style-name="T4" text:style-name="P2"><text:span text:style-name="T4">2) наличие журнала учета средств;</text:span></text:p>
            <text:p co:para-mark-style-name="T4" text:style-name="P2"><text:span text:style-name="T4">3) проверка средств на срок годности, при необходимости – их замена</text:span></text:p>
          </table:table-cell>
          <table:table-cell office:value-type="string" table:style-name="Cell8">
            <text:p text:style-name="P57"><text:span text:style-name="T7">1)огнетушителей</text:span><text:span text:style-name="T9"><text:s text:c="1"/></text:span><text:span text:style-name="T7">в</text:span><text:span text:style-name="T16"><text:s text:c="1"/></text:span><text:span text:style-name="T7">достаточном</text:span><text:span text:style-name="T61"><text:s text:c="1"/></text:span><text:span text:style-name="T17">количестве;</text:span></text:p>
            <text:p text:style-name="P58"><text:span text:style-name="T7">2)журнал учета</text:span><text:span text:style-name="T57"><text:s text:c="1"/></text:span><text:span text:style-name="T7">огнетушителей</text:span><text:span text:style-name="T62"><text:s text:c="1"/></text:span><text:span text:style-name="T17">имеется;</text:span></text:p>
            <text:p text:style-name="P58"><text:span text:style-name="T7">3)проверка</text:span><text:span text:style-name="T35"><text:s text:c="1"/></text:span><text:span text:style-name="T7">огнетушителей</text:span><text:span text:style-name="T63"><text:s text:c="1"/></text:span><text:span text:style-name="T7">на</text:span><text:span text:style-name="T11"><text:s text:c="1"/></text:span><text:span text:style-name="T7">срок</text:span><text:span text:style-name="T21"><text:s text:c="1"/></text:span><text:span text:style-name="T17">годности</text:span></text:p>
            <text:p text:style-name="P58"><text:span text:style-name="T7">проводится</text:span></text:p>
            <text:p co:para-mark-style-name="T4" text:style-name="P44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28.</text:span></text:p>
          </table:table-cell>
          <table:table-cell office:value-type="string" table:style-name="Cell7">
            <text:p co:para-mark-style-name="T4" text:style-name="P2"><text:span text:style-name="T4">Состояние автоматической пожарной сигнализации (далее – АПС) и системы оповещения и управления эвакуацией людей при пожаре, их техническое обслуживание и модернизация</text:span></text:p>
          </table:table-cell>
          <table:table-cell office:value-type="string" table:style-name="Cell8">
            <text:p text:style-name="P2"><text:span text:style-name="T23">1) наличие и исправность АПС, системы оповещения;</text:span></text:p>
            <text:p text:style-name="P2"><text:span text:style-name="T23">2) договор на обслуживание (указать </text:span><text:span text:style-name="T23">реквизиты);</text:span></text:p>
            <text:p text:style-name="P59"><text:span text:style-name="T23">3) наличие дублированного сигнала</text:span><text:span text:style-name="T24"><text:s text:c="1"/></text:span><text:span text:style-name="T24"><text:line-break/></text:span><text:span text:style-name="T23">на пульт подразделения пожарной охраны без участия работников объекта и (или) транслирующей этот сигнал организации:</text:span></text:p>
            <text:p text:style-name="P59"><text:span text:style-name="T23">наименование программно-аппаратного комплекса;</text:span></text:p>
            <text:p text:style-name="P59"><text:span text:style-name="T23">4) договор на обслуживание (указать реквизиты);</text:span></text:p>
            <text:p text:style-name="P59"><text:span text:style-name="T23">5) наличие иных систем пожарной автоматики</text:span></text:p>
          </table:table-cell>
          <table:table-cell office:value-type="string" table:style-name="Cell8">
            <text:p text:style-name="P60"><text:span text:style-name="T7">1)автоматическая</text:span><text:span text:style-name="T54"><text:s text:c="1"/></text:span><text:span text:style-name="T7">пожарная сигнализация имеется, находится</text:span><text:span text:style-name="T10"><text:s text:c="1"/></text:span><text:span text:style-name="T64">в</text:span><text:span text:style-name="T65"><text:s text:c="1"/></text:span><text:span text:style-name="T7">исправном</text:span><text:span text:style-name="T16"><text:s text:c="1"/></text:span><text:span text:style-name="T7">состоянии,</text:span><text:span text:style-name="T21"><text:s text:c="1"/></text:span><text:span text:style-name="T21">2)</text:span><text:span text:style-name="T7">договор</text:span><text:span text:style-name="T46"><text:s text:c="1"/></text:span><text:span text:style-name="T66">№ </text:span><text:span text:style-name="T32">90-1/TO </text:span><text:span text:style-name="T67">от </text:span><text:span text:style-name="T7">01.0</text:span><text:span text:style-name="T7">7</text:span><text:span text:style-name="T7">.202</text:span><text:span text:style-name="T7">6</text:span><text:span text:style-name="T7"><text:s text:c="1"/>г. </text:span></text:p>
            <text:p co:para-mark-style-name="T41" text:style-name="P61"/>
            <text:p text:style-name="P62"><text:span text:style-name="T7">3) имеется</text:span></text:p>
            <text:p co:para-mark-style-name="T41" text:style-name="P61"/>
            <text:p co:para-mark-style-name="T41" text:style-name="P61"/>
            <text:p co:para-mark-style-name="T41" text:style-name="P61"/>
            <text:p co:para-mark-style-name="T41" text:style-name="P61"/>
            <text:p co:para-mark-style-name="T41" text:style-name="P61"/>
            <text:p co:para-mark-style-name="T41" text:style-name="P61"/>
            <text:p co:para-mark-style-name="T41" text:style-name="P63"/>
            <text:p text:style-name="P64"><text:span text:style-name="T7">4)договор на</text:span><text:span text:style-name="T54"><text:s text:c="1"/></text:span><text:span text:style-name="T7">обслуживание</text:span><text:span text:style-name="T68"><text:s text:c="1"/></text:span><text:span text:style-name="T7">-</text:span><text:span text:style-name="T53"><text:s text:c="1"/></text:span><text:span text:style-name="T17">№ </text:span><text:span text:style-name="T7">24/ПC</text:span></text:p>
            <text:p text:style-name="P64"><text:span text:style-name="T7">от </text:span><text:span text:style-name="T17">01.0</text:span><text:span text:style-name="T17">7</text:span><text:span text:style-name="T17">.202</text:span><text:span text:style-name="T17">6</text:span></text:p>
            <text:p text:style-name="P65"><text:span text:style-name="T17">5)наличие дублированного сигнала</text:span><text:span text:style-name="T14"><text:s text:c="1"/>на</text:span><text:span text:style-name="T17"><text:s text:c="1"/>пульт</text:span></text:p>
            <text:p text:style-name="P66"><text:span text:style-name="T17">подразделения</text:span><text:tab/><text:span text:style-name="T17">пожарной</text:span><text:span text:style-name="T7"><text:s text:c="1"/>охраны</text:span><text:span text:style-name="T46"><text:s text:c="1"/>без</text:span><text:tab/><text:span text:style-name="T21">участия </text:span><text:span text:style-name="T7">работников объекта - есть</text:span></text:p>
            <text:p co:para-mark-style-name="T41" text:style-name="P67"/>
            <text:p co:para-mark-style-name="T4" text:style-name="P19"/>
          </table:table-cell>
        </table:table-row>
        <table:table-row table:style-name="Row13">
          <table:table-cell office:value-type="string" table:style-name="Cell4">
            <text:p co:para-mark-style-name="T4" text:style-name="P4"><text:span text:style-name="T4">29.</text:span></text:p>
          </table:table-cell>
          <table:table-cell office:value-type="string" table:style-name="Cell7">
            <text:p co:para-mark-style-name="T4" text:style-name="P2"><text:span text:style-name="T4">Состояние путей эвакуации</text:span></text:p>
          </table:table-cell>
          <table:table-cell office:value-type="string" table:style-name="Cell7">
            <text:p co:para-mark-style-name="T4" text:style-name="P2"><text:span text:style-name="T4">соответствие путей эвакуации требованиям пожарной безопасности (да/нет)</text:span></text:p>
          </table:table-cell>
          <table:table-cell office:value-type="string" table:style-name="Cell7">
            <text:p co:para-mark-style-name="T4" text:style-name="P2"><text:span text:style-name="T4">да</text:span></text:p>
          </table:table-cell>
        </table:table-row>
        <table:table-row table:style-name="Row14">
          <table:table-cell office:value-type="string" table:style-name="Cell4">
            <text:p co:para-mark-style-name="T4" text:style-name="P4"><text:span text:style-name="T4">30.</text:span></text:p>
          </table:table-cell>
          <table:table-cell office:value-type="string" table:style-name="Cell7">
            <text:p co:para-mark-style-name="T4" text:style-name="P2"><text:span text:style-name="T4">Соответствие электроустановок зданий требованиям пожарной безопасности</text:span></text:p>
          </table:table-cell>
          <table:table-cell office:value-type="string" table:style-name="Cell7">
            <text:p co:para-mark-style-name="T4" text:style-name="P2"><text:span text:style-name="T4">да/нет</text:span></text:p>
          </table:table-cell>
          <table:table-cell office:value-type="string" table:style-name="Cell8">
            <text:p text:style-name="P68"><text:span text:style-name="T7">Технический</text:span><text:span text:style-name="T50"><text:s text:c="1"/></text:span><text:span text:style-name="T7">отчет</text:span><text:span text:style-name="T16"><text:s text:c="1"/></text:span><text:span text:style-name="T7">от</text:span><text:span text:style-name="T9"><text:s text:c="1"/></text:span><text:span text:style-name="T17">12.12.2024г</text:span></text:p>
            <text:p co:para-mark-style-name="T4" text:style-name="P9"/>
          </table:table-cell>
        </table:table-row>
        <table:table-row table:style-name="Row15">
          <table:table-cell office:value-type="string" table:style-name="Cell4">
            <text:p co:para-mark-style-name="T4" text:style-name="P4"><text:span text:style-name="T4">31.</text:span></text:p>
          </table:table-cell>
          <table:table-cell office:value-type="string" table:style-name="Cell7">
            <text:p co:para-mark-style-name="T4" text:style-name="P2"><text:span text:style-name="T4">Наличие, состояние и готовность противопожарного водоснабжения</text:span></text:p>
          </table:table-cell>
          <table:table-cell office:value-type="string" table:style-name="Cell7">
            <text:p co:para-mark-style-name="T4" text:style-name="P2"><text:span text:style-name="T4">1) внутреннее;</text:span></text:p>
            <text:p co:para-mark-style-name="T4" text:style-name="P2"><text:span text:style-name="T4">2) наружное</text:span></text:p>
          </table:table-cell>
          <table:table-cell office:value-type="string" table:style-name="Cell13">
            <text:p co:para-mark-style-name="T4" text:style-name="P69"><text:span text:style-name="T4">Внутреннее</text:span></text:p>
            <text:p co:para-mark-style-name="T4" text:style-name="P69"><text:span text:style-name="T4">Наружное</text:span></text:p>
          </table:table-cell>
        </table:table-row>
        <table:table-row table:style-name="Row16">
          <table:table-cell office:value-type="string" table:style-name="Cell4">
            <text:p co:para-mark-style-name="T4" text:style-name="P4"><text:span text:style-name="T4">32.</text:span></text:p>
          </table:table-cell>
          <table:table-cell office:value-type="string" table:style-name="Cell7">
            <text:p co:para-mark-style-name="T4" text:style-name="P2"><text:span text:style-name="T4">Наличие декларации пожарной безопасности</text:span></text:p>
          </table:table-cell>
          <table:table-cell office:value-type="string" table:style-name="Cell7">
            <text:p co:para-mark-style-name="T4" text:style-name="P2"><text:span text:style-name="T4">декларация зарегистрирована </text:span><text:span text:style-name="T4"><text:line-break/></text:span><text:span text:style-name="T4">в территориальном органе Государственной противопожарной службы (указать реквизиты)</text:span></text:p>
          </table:table-cell>
          <table:table-cell office:value-type="string" table:style-name="Cell7">
            <text:p co:para-mark-style-name="T4" text:style-name="P2"><text:span text:style-name="T4">есть</text:span></text:p>
            <text:p co:para-mark-style-name="T4" text:style-name="P2"><text:span text:style-name="T4">регистрационный № 65707000000060226</text:span></text:p>
            <text:p co:para-mark-style-name="T4" text:style-name="P2"><text:span text:style-name="T4">от 12.12.2010г</text:span></text:p>
          </table:table-cell>
        </table:table-row>
        <table:table-row table:style-name="Row17">
          <table:table-cell office:value-type="string" table:style-name="Cell4">
            <text:p co:para-mark-style-name="T4" text:style-name="P4"><text:span text:style-name="T4">33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5. Санитарно-гигиенические и медицинские мероприятия</text:span></text:p>
          </table:table-cell>
          <table:covered-table-cell/>
          <table:covered-table-cell/>
        </table:table-row>
        <table:table-row table:style-name="Row3">
          <table:table-cell office:value-type="string" table:style-name="Cell4">
            <text:p co:para-mark-style-name="T4" text:style-name="P4"><text:span text:style-name="T4">34.</text:span></text:p>
          </table:table-cell>
          <table:table-cell office:value-type="string" table:style-name="Cell8">
            <text:p text:style-name="Обычный"><text:span text:style-name="T23">Наличие предписаний органов Федеральной службы по надзору </text:span><text:span text:style-name="T23"><text:line-break/></text:span><text:span text:style-name="T23">в сфере защиты прав потребителей </text:span><text:span text:style-name="T23"><text:line-break/></text:span><text:span text:style-name="T23">и благополучия человека</text:span><text:span text:style-name="T24"><text:s text:c="1"/></text:span><text:span text:style-name="T24"><text:line-break/></text:span><text:span text:style-name="T23">по Свердловской области</text:span></text:p>
          </table:table-cell>
          <table:table-cell office:value-type="string" table:style-name="Cell7">
            <text:p co:para-mark-style-name="T4" text:style-name="Обычный"><text:span text:style-name="T4">1) предписание/акт (указать реквизиты);</text:span></text:p>
            <text:p co:para-mark-style-name="T4" text:style-name="Обычный"><text:span text:style-name="T4">2) количество неустраненных нарушений;</text:span></text:p>
            <text:p co:para-mark-style-name="T4" text:style-name="Обычный"><text:span text:style-name="T4">3) количество неустраненных нарушений, срок устранения которых истек;</text:span></text:p>
            <text:p co:para-mark-style-name="T4" text:style-name="Обычный"><text:span text:style-name="T4">4) наличие плана устранения нарушений</text:span></text:p>
            <text:p co:para-mark-style-name="T4" text:style-name="Обычный"><text:span text:style-name="T4">с указанием сроков устранения (каким документом утвержден);</text:span></text:p>
            <text:p co:para-mark-style-name="T4" text:style-name="Обычный"><text:span text:style-name="T4">5) отчеты об устранении нарушений</text:span></text:p>
          </table:table-cell>
          <table:table-cell office:value-type="string" table:style-name="Cell8">
            <text:p text:style-name="P2"><text:span text:style-name="T23">Имеется</text:span></text:p>
            <text:p co:para-mark-style-name="T41" text:style-name="P70"/>
            <text:p text:style-name="P71"><text:span text:style-name="T7">2</text:span></text:p>
            <text:p co:para-mark-style-name="T41" text:style-name="P72"/>
            <text:p text:style-name="P73"><text:span text:style-name="T7">0</text:span></text:p>
            <text:p co:para-mark-style-name="T41" text:style-name="P74"/>
            <text:p co:para-mark-style-name="T41" text:style-name="P75"/>
            <text:p co:para-mark-style-name="T4" text:style-name="P9"/>
            <text:p co:para-mark-style-name="T4" text:style-name="P9"/>
            <text:p co:para-mark-style-name="T4" text:style-name="P9"/>
            <text:p text:style-name="P2"><text:span text:style-name="T23">имеется</text:span></text:p>
          </table:table-cell>
        </table:table-row>
        <table:table-row table:style-name="Row18">
          <table:table-cell office:value-type="string" table:style-name="Cell4">
            <text:p co:para-mark-style-name="T4" text:style-name="P4"><text:span text:style-name="T4">35.</text:span></text:p>
          </table:table-cell>
          <table:table-cell office:value-type="string" table:style-name="Cell7">
            <text:p co:para-mark-style-name="T4" text:style-name="P2"><text:span text:style-name="T4">Организация профессиональной гигиенической подготовки и аттестации</text:span></text:p>
          </table:table-cell>
          <table:table-cell office:value-type="string" table:style-name="Cell7">
            <text:p co:para-mark-style-name="T4" text:style-name="P2"><text:span text:style-name="T4">1) обучение руководителя образовательной организации (наличие документа, указать реквизиты);</text:span></text:p>
            <text:p co:para-mark-style-name="T4" text:style-name="P2"><text:span text:style-name="T4">2) наличие обученного ответственного </text:span><text:span text:style-name="T4"><text:line-break/></text:span><text:span text:style-name="T4">в образовательной организации;</text:span></text:p>
            <text:p co:para-mark-style-name="T4" text:style-name="P2"><text:span text:style-name="T4">3) обучение сотрудников</text:span></text:p>
          </table:table-cell>
          <table:table-cell office:value-type="string" table:style-name="Cell8">
            <text:p text:style-name="P76"><text:span text:style-name="T17"><text:s text:c="1"/>Обучение руководителей</text:span><text:span text:style-name="T14"><text:s text:c="1"/></text:span><text:span text:style-name="T69">и</text:span><text:span text:style-name="T70"><text:s text:c="1"/></text:span><text:span text:style-name="T17">сотрудников пройдено</text:span></text:p>
            <text:p text:style-name="P77"><text:span text:style-name="T7">Договор</text:span><text:span text:style-name="T50"><text:s text:c="1"/></text:span><text:span text:style-name="T7">06/</text:span><text:span text:style-name="T7">2122</text:span><text:span text:style-name="T50"><text:s text:c="1"/></text:span><text:span text:style-name="T7">от</text:span><text:span text:style-name="T71"><text:s text:c="1"/></text:span><text:span text:style-name="T17">2</text:span><text:span text:style-name="T17">6</text:span><text:span text:style-name="T17">.0</text:span><text:span text:style-name="T17">6</text:span><text:span text:style-name="T17">.202</text:span><text:span text:style-name="T17">6</text:span><text:span text:style-name="T7">г</text:span></text:p>
            <text:p co:para-mark-style-name="T4" text:style-name="P9"/>
          </table:table-cell>
        </table:table-row>
        <table:table-row table:style-name="Row18">
          <table:table-cell office:value-type="string" table:style-name="Cell4">
            <text:p co:para-mark-style-name="T4" text:style-name="P4"><text:span text:style-name="T4">36.</text:span></text:p>
          </table:table-cell>
          <table:table-cell office:value-type="string" table:style-name="Cell7">
            <text:p co:para-mark-style-name="T4" text:style-name="P2"><text:span text:style-name="T4">Организация питания обучающихся</text:span></text:p>
          </table:table-cell>
          <table:table-cell office:value-type="string" table:style-name="Cell8">
            <text:p text:style-name="P2"><text:span text:style-name="T23">1) наличие пищеблока (столовая, буфет), если иное – указать;</text:span></text:p>
            <text:p text:style-name="P2"><text:span text:style-name="T23">2) оснащенность пищеблока оборудованием и столовой мебелью;</text:span></text:p>
            <text:p text:style-name="P2"><text:span text:style-name="T23">3) акты технического контроля соответствия технологического</text:span><text:span text:style-name="T24"><text:s text:c="1"/></text:span><text:span text:style-name="T24"><text:line-break/></text:span><text:span text:style-name="T23">и холодильного оборудования паспортным характеристикам (указать реквизиты);</text:span></text:p>
            <text:p text:style-name="P2"><text:span text:style-name="T23">4) организация горячего питания:</text:span></text:p>
            <text:p text:style-name="Обычный"><text:span text:style-name="T23">за счет собственной столовой, договор </text:span><text:span text:style-name="T24"><text:line-break/></text:span><text:span text:style-name="T23">на оказание услуги питания (указать реквизиты);</text:span></text:p>
            <text:p text:style-name="P2"><text:span text:style-name="T23">договоры на поставку продуктов питания (указать реквизиты);</text:span></text:p>
            <text:p text:style-name="P2"><text:span text:style-name="T23">5) планируемый охват обучающихся горячим питанием (количество и процент от общего количества обучающихся);</text:span></text:p>
            <text:p text:style-name="P2"><text:span text:style-name="T23">6) паспортизация пищеблока</text:span></text:p>
          </table:table-cell>
          <table:table-cell office:value-type="string" table:style-name="Cell8">
            <text:p text:style-name="P78"><text:span text:style-name="T21">1)наличие</text:span><text:span text:style-name="T54"><text:s text:c="1"/></text:span><text:span text:style-name="T21">пищеблока</text:span><text:span text:style-name="T14"><text:s text:c="1"/></text:span><text:span text:style-name="T21">—</text:span><text:span text:style-name="T8"><text:s text:c="1"/></text:span><text:span text:style-name="T21">имеется;</text:span></text:p>
            <text:p co:para-mark-style-name="T72" text:style-name="P79"/>
            <text:p text:style-name="P78"><text:span text:style-name="T46">2)оснащенность</text:span><text:span text:style-name="T10"><text:s text:c="1"/></text:span><text:span text:style-name="T46">пищеблока</text:span><text:span text:style-name="T21"><text:s text:c="1"/></text:span><text:span text:style-name="T46">—</text:span><text:span text:style-name="T57"><text:s text:c="1"/></text:span><text:span text:style-name="T46">не</text:span><text:span text:style-name="T57"><text:s text:c="1"/></text:span><text:span text:style-name="T46">достаточно</text:span></text:p>
            <text:p co:para-mark-style-name="T41" text:style-name="P36"/>
            <text:p co:para-mark-style-name="T41" text:style-name="P36"/>
            <text:p co:para-mark-style-name="T41" text:style-name="P36"/>
            <text:p co:para-mark-style-name="T41" text:style-name="P80"/>
            <text:p co:para-mark-style-name="T41" text:style-name="P81"/>
            <text:p co:para-mark-style-name="T73" text:style-name="P82"/>
            <text:p co:para-mark-style-name="T73" text:style-name="P82"/>
            <text:p co:para-mark-style-name="T73" text:style-name="P82"/>
            <text:p text:style-name="P83"><text:span text:style-name="T7">4) за</text:span><text:span text:style-name="T11"><text:s text:c="1"/></text:span><text:span text:style-name="T7">счет</text:span><text:span text:style-name="T11"><text:s text:c="1"/></text:span><text:span text:style-name="T7">собственного</text:span><text:span text:style-name="T35"><text:s text:c="1"/></text:span><text:span text:style-name="T17">пищеблока;</text:span></text:p>
            <text:p text:style-name="P84"><text:span text:style-name="T7">-договоры</text:span><text:span text:style-name="T19"><text:s text:c="1"/></text:span><text:span text:style-name="T7">на</text:span><text:span text:style-name="T11"><text:s text:c="1"/></text:span><text:span text:style-name="T7">поставку</text:span><text:span text:style-name="T74"><text:s text:c="1"/></text:span><text:span text:style-name="T7">продуктов</text:span><text:span text:style-name="T14"><text:s text:c="1"/></text:span><text:span text:style-name="T17">питания:</text:span></text:p>
            <text:p text:style-name="P85"><text:span text:style-name="T7">-</text:span><text:span text:style-name="T75"><text:s text:c="1"/></text:span><text:span text:style-name="T7">договор</text:span><text:span text:style-name="T76"><text:s text:c="1"/></text:span><text:span text:style-name="T32">№</text:span><text:span text:style-name="T77"><text:s text:c="1"/></text:span><text:span text:style-name="T7">0</text:span><text:span text:style-name="T7">8</text:span><text:span text:style-name="T7">/23/2</text:span><text:span text:style-name="T7">6</text:span><text:span text:style-name="T78"><text:s text:c="1"/></text:span><text:span text:style-name="T32">от</text:span><text:span text:style-name="T79"><text:s text:c="1"/></text:span><text:span text:style-name="T17">0</text:span><text:span text:style-name="T17">1</text:span><text:span text:style-name="T17">.06.202</text:span><text:span text:style-name="T17">6</text:span><text:span text:style-name="T17">г</text:span></text:p>
            <text:p text:style-name="Без_интервала"><text:span text:style-name="T80">-</text:span><text:span text:style-name="T81"><text:s text:c="1"/></text:span>договор<text:span text:style-name="T82"><text:s text:c="1"/></text:span>№ 09/23/26 от<text:span text:style-name="T83"><text:s text:c="1"/></text:span><text:span text:style-name="T84">01</text:span><text:span text:style-name="T84">.0</text:span><text:span text:style-name="T84">6</text:span><text:span text:style-name="T84">.202</text:span><text:span text:style-name="T84">6</text:span><text:span text:style-name="T84">г</text:span></text:p>
            <text:p text:style-name="P86"><text:span text:style-name="T7">-</text:span><text:span text:style-name="T10"><text:s text:c="1"/></text:span><text:span text:style-name="T7">договор</text:span><text:span text:style-name="T61"><text:s text:c="1"/></text:span><text:span text:style-name="T7">№</text:span><text:span text:style-name="T7">152/3</text:span><text:span text:style-name="T85"><text:s text:c="1"/></text:span><text:span text:style-name="T7">от</text:span><text:span text:style-name="T34"><text:s text:c="1"/></text:span><text:span text:style-name="T17">0</text:span><text:span text:style-name="T17">1</text:span><text:span text:style-name="T17">.06.202</text:span><text:span text:style-name="T17">6</text:span><text:span text:style-name="T17">г</text:span></text:p>
            <text:p text:style-name="P87"><text:span text:style-name="T7">-договор</text:span><text:span text:style-name="T86"><text:s text:c="1"/></text:span><text:span text:style-name="T7">№0</text:span><text:span text:style-name="T7">4</text:span><text:span text:style-name="T7">/23/2</text:span><text:span text:style-name="T7">6</text:span><text:span text:style-name="T87"><text:s text:c="1"/></text:span><text:span text:style-name="T7">от</text:span><text:span text:style-name="T34"><text:s text:c="1"/></text:span><text:span text:style-name="T34">11</text:span><text:span text:style-name="T17">.01.202</text:span><text:span text:style-name="T17">6</text:span><text:span text:style-name="T17">r</text:span></text:p>
            <text:p text:style-name="P86"><text:span text:style-name="T7">-</text:span><text:span text:style-name="T11"><text:s text:c="1"/></text:span><text:span text:style-name="T7">договор</text:span><text:span text:style-name="T46"><text:s text:c="1"/></text:span><text:span text:style-name="T7">№</text:span><text:span text:style-name="T68"><text:s text:c="1"/></text:span><text:span text:style-name="T7">07/23/26</text:span><text:span text:style-name="T8"><text:s text:c="1"/></text:span><text:span text:style-name="T17">от1</text:span><text:span text:style-name="T17">8</text:span><text:span text:style-name="T17">.05.2</text:span><text:span text:style-name="T17">6</text:span><text:span text:style-name="T17">г</text:span></text:p>
            <text:p text:style-name="P88"><text:span text:style-name="T30">5)</text:span><text:span text:style-name="T88"><text:s text:c="1"/></text:span><text:span text:style-name="T7">охват</text:span><text:span text:style-name="T21"><text:s text:c="1"/></text:span><text:span text:style-name="T7">воспитанников</text:span><text:span text:style-name="T62"><text:s text:c="1"/></text:span><text:span text:style-name="T7">горячим</text:span><text:span text:style-name="T35"><text:s text:c="1"/></text:span><text:span text:style-name="T7">питанием</text:span><text:span text:style-name="T34"><text:s text:c="1"/></text:span><text:span text:style-name="T89">100%;</text:span></text:p>
            <text:p text:style-name="Standard"/>
          </table:table-cell>
        </table:table-row>
        <table:table-row table:style-name="Row19">
          <table:table-cell office:value-type="string" table:style-name="Cell4">
            <text:p co:para-mark-style-name="T4" text:style-name="P4"><text:span text:style-name="T4">37.</text:span></text:p>
          </table:table-cell>
          <table:table-cell office:value-type="string" table:style-name="Cell7">
            <text:p co:para-mark-style-name="T4" text:style-name="Обычный"><text:span text:style-name="T4">Проведение медицинского осмотра сотрудников образовательной организации в соответствии</text:span></text:p>
            <text:p co:para-mark-style-name="T4" text:style-name="Обычный"><text:span text:style-name="T4">с установленным графиком</text:span></text:p>
          </table:table-cell>
          <table:table-cell office:value-type="string" table:style-name="Cell7">
            <text:p co:para-mark-style-name="T4" text:style-name="P2"><text:span text:style-name="T4">наличие/отсутствие, указать даты</text:span></text:p>
          </table:table-cell>
          <table:table-cell office:value-type="string" table:style-name="Cell8">
            <text:p text:style-name="P89"><text:span text:style-name="T7">Договор</text:span><text:span text:style-name="T34"><text:s text:c="1"/></text:span><text:span text:style-name="T90">№ </text:span><text:span text:style-name="T90">43-</text:span><text:span text:style-name="T90">АСК</text:span><text:span text:style-name="T90"><text:s text:c="1"/></text:span><text:span text:style-name="T7">от</text:span><text:span text:style-name="T19"><text:s text:c="1"/></text:span><text:span text:style-name="T19">05</text:span><text:span text:style-name="T17">.11.202</text:span><text:span text:style-name="T17">5г</text:span></text:p>
            <text:p co:para-mark-style-name="T4" text:style-name="P9"/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38.</text:span></text:p>
          </table:table-cell>
          <table:table-cell office:value-type="string" table:style-name="Cell8">
            <text:p text:style-name="P2"><text:span text:style-name="T23">Наличие установки фильтров</text:span><text:span text:style-name="T24"><text:line-break/></text:span><text:span text:style-name="T23">и ультрафиолетовых облучателей для очистки и обеззараживания воды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39.</text:span></text:p>
          </table:table-cell>
          <table:table-cell office:value-type="string" table:style-name="Cell7">
            <text:p co:para-mark-style-name="T4" text:style-name="P2"><text:span text:style-name="T4">Обследование технического состояния вентиляции образовательной организации с инструментальными измерениями объемов вытяжки воздуха (для общеобразовательных организаций)</text:span></text:p>
          </table:table-cell>
          <table:table-cell office:value-type="string" table:style-name="Cell7">
            <text:p co:para-mark-style-name="T4" text:style-name="P2"><text:span text:style-name="T4">указать реквизиты</text:span></text:p>
          </table:table-cell>
          <table:table-cell office:value-type="string" table:style-name="Cell7">
            <text:p co:para-mark-style-name="T4" text:style-name="P2"><text:span text:style-name="T4">не имеется</text:span></text:p>
          </table:table-cell>
        </table:table-row>
        <table:table-row table:style-name="Row20">
          <table:table-cell office:value-type="string" table:style-name="Cell4">
            <text:p co:para-mark-style-name="T4" text:style-name="P4"><text:span text:style-name="T4">40.</text:span></text:p>
          </table:table-cell>
          <table:table-cell office:value-type="string" table:style-name="Cell7">
            <text:p co:para-mark-style-name="T4" text:style-name="P2"><text:span text:style-name="T4">Состояние медицинского сопровождения</text:span></text:p>
          </table:table-cell>
          <table:table-cell office:value-type="string" table:style-name="Cell8">
            <text:p text:style-name="Обычный"><text:span text:style-name="T23">1) наличие медицинского кабинета (если иное – указать);</text:span></text:p>
            <text:p text:style-name="Обычный"><text:span text:style-name="T23">2) лицензия на право медицинской деятельности, договор с поликлиникой </text:span><text:span text:style-name="T24"><text:line-break/></text:span><text:span text:style-name="T23">на обслуживание (указать реквизиты);</text:span></text:p>
            <text:p text:style-name="Обычный"><text:span text:style-name="T23">3) обеспеченность медицинским персоналом</text:span></text:p>
          </table:table-cell>
          <table:table-cell office:value-type="string" table:style-name="Cell8">
            <text:p text:style-name="P90"><text:span text:style-name="T7">Медицинский</text:span><text:span text:style-name="T76"><text:s text:c="1"/></text:span><text:span text:style-name="T7">кабинет,</text:span><text:span text:style-name="T9"><text:s text:c="1"/></text:span><text:span text:style-name="T7">процедурный</text:span><text:span text:style-name="T14"><text:s text:c="1"/></text:span><text:span text:style-name="T7">кабинет, изолятор,</text:span></text:p>
            <text:p text:style-name="P90"><text:span text:style-name="T7">Лицензия </text:span><text:span text:style-name="T91">№</text:span><text:span text:style-name="T92"><text:s text:c="1"/></text:span><text:span text:style-name="T7">ЛО-66-01-002205 от </text:span><text:span text:style-name="T17">07.11.2013г.</text:span></text:p>
            <text:p text:style-name="P91"><text:span text:style-name="T7">договор с ГБУЗ </text:span><text:span text:style-name="T93">СО </text:span><text:span text:style-name="T7">«Богдановичская</text:span><text:span text:style-name="T53"><text:s text:c="1"/></text:span><text:span text:style-name="T7">ЦРБ» </text:span><text:span text:style-name="T94">от </text:span><text:span text:style-name="T17">01.06.2012г.</text:span></text:p>
            <text:p co:para-mark-style-name="T4" text:style-name="P9"/>
            <text:p text:style-name="P2"><text:span text:style-name="T23"><text:s text:c="1"/>Есть</text:span></text:p>
          </table:table-cell>
        </table:table-row>
        <table:table-row table:style-name="Row3">
          <table:table-cell office:value-type="string" table:style-name="Cell4">
            <text:p co:para-mark-style-name="T4" text:style-name="P4"><text:span text:style-name="T4">41.</text:span></text:p>
          </table:table-cell>
          <table:table-cell office:value-type="string" table:style-name="Cell8">
            <text:p text:style-name="P2"><text:span text:style-name="T23">Протокол лабораторного исследования качества питьевой воды </text:span><text:span text:style-name="T24"><text:line-break/></text:span><text:span text:style-name="T23">по микробиологическим показателям </text:span><text:span text:style-name="T24"><text:line-break/></text:span><text:span text:style-name="T23">в соответствии с программой производственного контроля</text:span></text:p>
            <text:p text:style-name="P2"><text:span text:style-name="T23">(при проведении работ на системе водоснабжения необходимо </text:span><text:span text:style-name="T23"><text:line-break/></text:span><text:span text:style-name="T23">представить данные исследований </text:span><text:span text:style-name="T23"><text:line-break/></text:span><text:span text:style-name="T23">после проведения этих работ)</text:span></text:p>
          </table:table-cell>
          <table:table-cell office:value-type="string" table:style-name="Cell7">
            <text:p co:para-mark-style-name="T4" text:style-name="Обычный"><text:span text:style-name="T4">указать реквизиты</text:span></text:p>
          </table:table-cell>
          <table:table-cell office:value-type="string" table:style-name="Cell8">
            <text:p text:style-name="P92"><text:span text:style-name="T17">Договор</text:span><text:span text:style-name="T7"><text:s text:c="1"/></text:span><text:span text:style-name="T95">№</text:span><text:span text:style-name="T35"><text:s text:c="1"/>17/</text:span><text:span text:style-name="T35">1968</text:span><text:span text:style-name="T35"><text:s text:c="1"/></text:span><text:span text:style-name="T96">от</text:span><text:span text:style-name="T97"><text:s text:c="1"/></text:span><text:span text:style-name="T17">2</text:span><text:span text:style-name="T17">6</text:span><text:span text:style-name="T17">.05.202</text:span><text:span text:style-name="T17">6г</text:span></text:p>
            <text:p co:para-mark-style-name="T4" text:style-name="P9"/>
          </table:table-cell>
        </table:table-row>
        <table:table-row table:style-name="Row21">
          <table:table-cell office:value-type="string" table:style-name="Cell4">
            <text:p co:para-mark-style-name="T4" text:style-name="P4"><text:span text:style-name="T4">42.</text:span></text:p>
          </table:table-cell>
          <table:table-cell office:value-type="string" table:number-columns-spanned="3" table:style-name="Cell14">
            <text:p co:para-mark-style-name="T6" text:style-name="P4"><text:span text:style-name="T6">Раздел 6. Реализация мер по предупреждению распространения COVID-19</text:span></text:p>
          </table:table-cell>
          <table:covered-table-cell/>
          <table:covered-table-cell/>
        </table:table-row>
        <table:table-row table:style-name="Row22">
          <table:table-cell office:value-type="string" table:style-name="Cell4">
            <text:p co:para-mark-style-name="T4" text:style-name="P4"><text:span text:style-name="T4">43.</text:span></text:p>
          </table:table-cell>
          <table:table-cell office:value-type="string" table:style-name="Cell7">
            <text:p co:para-mark-style-name="T4" text:style-name="Обычный"><text:span text:style-name="T4">Оборудование образовательной организации по бактерицидному обеззараживанию воздуха </text:span><text:span text:style-name="T4"><text:line-break/></text:span><text:span text:style-name="T4">с использованием оборудования </text:span><text:span text:style-name="T4"><text:line-break/></text:span><text:span text:style-name="T4">по обеззараживанию воздуха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23">
          <table:table-cell office:value-type="string" table:style-name="Cell4">
            <text:p co:para-mark-style-name="T4" text:style-name="P4"><text:span text:style-name="T4">44.</text:span></text:p>
          </table:table-cell>
          <table:table-cell office:value-type="string" table:style-name="Cell7">
            <text:p co:para-mark-style-name="T4" text:style-name="Обычный"><text:span text:style-name="T4">Обеспечение в образовательных организациях за каждым классом закрепления отдельного учебного кабинета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24">
          <table:table-cell office:value-type="string" table:style-name="Cell4">
            <text:p co:para-mark-style-name="T4" text:style-name="P4"><text:span text:style-name="T4">45.</text:span></text:p>
          </table:table-cell>
          <table:table-cell office:value-type="string" table:style-name="Cell8">
            <text:p text:style-name="P2"><text:span text:style-name="T23">Обеспечение условий для гигиенической обработки рук </text:span><text:span text:style-name="T23"><text:line-break/></text:span><text:span text:style-name="T23">с применением кожных антисептиков (дозаторов) при входе</text:span><text:span text:style-name="T24"><text:s text:c="1"/></text:span><text:span text:style-name="T24"><text:line-break/></text:span><text:span text:style-name="T23">в образовательную организацию, помещение для приема пищи, санитарные узлы и туалетные комнаты</text:span></text:p>
          </table:table-cell>
          <table:table-cell office:value-type="string" table:style-name="Cell8">
            <text:p text:style-name="P2"><text:span text:style-name="T23">наличие/отсутствие (2 дозатора на каждую входную группу и 2 дозатора на вход</text:span><text:span text:style-name="T24"><text:line-break/></text:span><text:span text:style-name="T23"><text:s text:c="1"/>в обеденную зону)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46.</text:span></text:p>
          </table:table-cell>
          <table:table-cell office:value-type="string" table:style-name="Cell7">
            <text:p co:para-mark-style-name="T4" text:style-name="P2"><text:span text:style-name="T4">Обеспечение использования средств индивидуальной защиты органов дыхания (одноразовых масок или многоразовых масок со сменными фильтрами), а также перчаток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26">
          <table:table-cell office:value-type="string" table:style-name="Cell4">
            <text:p co:para-mark-style-name="T4" text:style-name="P4"><text:span text:style-name="T4">47.</text:span></text:p>
          </table:table-cell>
          <table:table-cell office:value-type="string" table:style-name="Cell7">
            <text:p co:para-mark-style-name="T4" text:style-name="P2"><text:span text:style-name="T4">Обеспечение режима термометрии, наличие бесконтактных термометров</text:span></text:p>
          </table:table-cell>
          <table:table-cell office:value-type="string" table:style-name="Cell8">
            <text:p text:style-name="P2"><text:span text:style-name="T23">наличие/отсутствие</text:span></text:p>
            <text:p text:style-name="P2"><text:span text:style-name="T23">(исходя из численности обучающихся (воспитанников): до 100 человек – </text:span><text:span text:style-name="T24"><text:line-break/></text:span><text:span text:style-name="T23">2 штуки; от 100 до 250 человек – 5 штук;</text:span></text:p>
            <text:p text:style-name="P2"><text:span text:style-name="T23">cвыше 250 человек – 10 штук)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27">
          <table:table-cell office:value-type="string" table:style-name="Cell4">
            <text:p co:para-mark-style-name="T4" text:style-name="P4"><text:span text:style-name="T4">48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7. Антитеррористическая защищенность образовательной организации</text:span></text:p>
          </table:table-cell>
          <table:covered-table-cell/>
          <table:covered-table-cell/>
        </table:table-row>
        <table:table-row table:style-name="Row28">
          <table:table-cell office:value-type="string" table:style-name="Cell4">
            <text:p co:para-mark-style-name="T4" text:style-name="P4"><text:span text:style-name="T4">49.</text:span></text:p>
          </table:table-cell>
          <table:table-cell office:value-type="string" table:style-name="Cell7">
            <text:p co:para-mark-style-name="T4" text:style-name="P2"><text:span text:style-name="T4">Наличие предписаний органов </text:span><text:span text:style-name="T4"><text:line-break/></text:span><text:span text:style-name="T4">надзорной деятельности Федеральной службы войск национальной гвардии Российской Федерации </text:span><text:span text:style-name="T4"><text:line-break/></text:span><text:span text:style-name="T4">по Свердловской области</text:span></text:p>
          </table:table-cell>
          <table:table-cell office:value-type="string" table:style-name="Cell8">
            <text:p text:style-name="P2"><text:span text:style-name="T23">1) предписание/акт проверки (указать реквизиты);</text:span></text:p>
            <text:p text:style-name="P2"><text:span text:style-name="T23">2) количество неустраненных недостатков;</text:span></text:p>
            <text:p text:style-name="P2"><text:span text:style-name="T23">3) количество неустраненных недостатков, срок устранения которых истек;</text:span></text:p>
            <text:p text:style-name="P2"><text:span text:style-name="T23">4) наличие плана устранения недостатков</text:span><text:span text:style-name="T24"><text:line-break/></text:span><text:span text:style-name="T23">с указанием сроков устранения;</text:span></text:p>
            <text:p text:style-name="P2"><text:span text:style-name="T23">5) отчеты об устранении недостатков</text:span></text:p>
          </table:table-cell>
          <table:table-cell office:value-type="string" table:style-name="Cell7">
            <text:p co:para-mark-style-name="T4" text:style-name="P2"><text:span text:style-name="T4">Предписаний нет</text:span></text:p>
          </table:table-cell>
        </table:table-row>
        <table:table-row table:style-name="Row28">
          <table:table-cell office:value-type="string" table:style-name="Cell4">
            <text:p co:para-mark-style-name="T4" text:style-name="P4"><text:span text:style-name="T4">50.</text:span></text:p>
          </table:table-cell>
          <table:table-cell office:value-type="string" table:style-name="Cell7">
            <text:p co:para-mark-style-name="T4" text:style-name="Обычный"><text:span text:style-name="T4">Паспорт безопасности образовательной организации (указать категорию опасности объекта (территории))</text:span></text:p>
          </table:table-cell>
          <table:table-cell office:value-type="string" table:style-name="Cell7">
            <text:p co:para-mark-style-name="T4" text:style-name="Обычный"><text:span text:style-name="T4">Паспорт безопасности образовательной организации разработан, согласован</text:span></text:p>
            <text:p co:para-mark-style-name="T4" text:style-name="Обычный"><text:span text:style-name="T4">в подразделениях:</text:span></text:p>
            <text:p co:para-mark-style-name="T4" text:style-name="Обычный"><text:span text:style-name="T4">1) Управления Федеральной службы войск национальной гвардии Российской Федерации по Свердловской области (дата);</text:span></text:p>
            <text:p co:para-mark-style-name="T4" text:style-name="Обычный"><text:span text:style-name="T4">2) ГУ МЧС России по Свердловской области (дата);</text:span></text:p>
            <text:p co:para-mark-style-name="T4" text:style-name="Обычный"><text:span text:style-name="T4">3) Управления Федеральной службы безопасности Российской Федерации </text:span><text:span text:style-name="T4"><text:line-break/></text:span><text:span text:style-name="T4">по Свердловской области (дата)</text:span></text:p>
          </table:table-cell>
          <table:table-cell office:value-type="string" table:style-name="Cell8">
            <text:p text:style-name="P93"><text:span text:style-name="T98">Паспорт</text:span><text:span text:style-name="T99"><text:s text:c="1"/>№1 </text:span><text:span text:style-name="T98">разработан</text:span><text:span text:style-name="T99"><text:s text:c="1"/></text:span><text:span text:style-name="T98">17.05.</text:span><text:span text:style-name="T100"><text:s text:c="1"/></text:span><text:span text:style-name="T98">2022</text:span><text:span text:style-name="T101"><text:s text:c="1"/>г </text:span><text:span text:style-name="T98"><text:s text:c="1"/>Категория опасности объекта 4</text:span></text:p>
            <text:p co:para-mark-style-name="T102" text:style-name="P94"/>
            <text:p text:style-name="P95"><text:span text:style-name="T103">УФСБ</text:span><text:span text:style-name="T104"><text:s text:c="1"/></text:span><text:span text:style-name="T103">России</text:span><text:span text:style-name="T105"><text:s text:c="1"/></text:span><text:span text:style-name="T106">по</text:span><text:span text:style-name="T107"><text:s text:c="1"/></text:span><text:span text:style-name="T103">Свердловской</text:span><text:span text:style-name="T101"><text:s text:c="1"/></text:span><text:span text:style-name="T103">области</text:span><text:span text:style-name="T105"><text:s text:c="1"/></text:span><text:span text:style-name="T103">по </text:span><text:span text:style-name="T98">г.Богдаиович №1 14.04.2022г</text:span></text:p>
            <text:p co:para-mark-style-name="T102" text:style-name="P96"/>
            <text:p text:style-name="P97"><text:span text:style-name="T108">В</text:span><text:span text:style-name="T109"><text:s text:c="1"/></text:span><text:span text:style-name="T110">УНД</text:span><text:span text:style-name="T111"><text:s text:c="1"/></text:span><text:span text:style-name="T110">и</text:span><text:span text:style-name="T111"><text:s text:c="1"/></text:span><text:span text:style-name="T110">ПР</text:span><text:span text:style-name="T111"><text:s text:c="1"/></text:span><text:span text:style-name="T112">ГУ</text:span><text:span text:style-name="T113"><text:s text:c="1"/></text:span><text:span text:style-name="T110">MЧC</text:span><text:span text:style-name="T111"><text:s text:c="1"/></text:span><text:span text:style-name="T110">России</text:span><text:span text:style-name="T111"><text:s text:c="1"/></text:span><text:span text:style-name="T114">по</text:span><text:span text:style-name="T115"><text:s text:c="1"/></text:span><text:span text:style-name="T110">Свердловской </text:span><text:span text:style-name="T98">области </text:span><text:span text:style-name="T116">в </text:span><text:span text:style-name="T117">г</text:span><text:span text:style-name="T118"><text:s text:c="1"/></text:span><text:span text:style-name="T98">Богданович №1 17.05.2022г</text:span></text:p>
            <text:p text:style-name="P98"><text:span text:style-name="T119">В</text:span><text:span text:style-name="T120"><text:s text:c="1"/></text:span><text:span text:style-name="T103">ФГКУ</text:span><text:span text:style-name="T105"><text:s text:c="1"/></text:span><text:span text:style-name="T103">«УBO</text:span><text:span text:style-name="T121"><text:s text:c="1"/></text:span><text:span text:style-name="T103">ВНГ</text:span><text:span text:style-name="T122"><text:s text:c="1"/></text:span><text:span text:style-name="T103">России</text:span><text:span text:style-name="T105"><text:s text:c="1"/></text:span><text:span text:style-name="T103">по</text:span><text:span text:style-name="T121"><text:s text:c="1"/></text:span><text:span text:style-name="T103">Свердловской </text:span><text:span text:style-name="T98">области по г.Богданович №1 04.04.2022г</text:span></text:p>
            <text:p co:para-mark-style-name="T4" text:style-name="P9"/>
          </table:table-cell>
        </table:table-row>
        <table:table-row table:style-name="Row29">
          <table:table-cell office:value-type="string" table:style-name="Cell4">
            <text:p co:para-mark-style-name="T4" text:style-name="P4"><text:span text:style-name="T4">51.</text:span></text:p>
          </table:table-cell>
          <table:table-cell office:value-type="string" table:style-name="Cell8">
            <text:p text:style-name="P2"><text:span text:style-name="T23">Наличие ответственных лиц</text:span><text:span text:style-name="T24"><text:line-break/></text:span><text:span text:style-name="T23">по антитеррористической защищенности объекта (территории)</text:span></text:p>
          </table:table-cell>
          <table:table-cell office:value-type="string" table:style-name="Cell7">
            <text:p co:para-mark-style-name="T4" text:style-name="P2"><text:span text:style-name="T4">указать реквизиты приказа руководителя образовательной организации</text:span></text:p>
          </table:table-cell>
          <table:table-cell office:value-type="string" table:style-name="Cell8">
            <text:p text:style-name="P99"><text:span text:style-name="T98">Приказ</text:span><text:span text:style-name="T123"><text:s text:c="1"/></text:span><text:span text:style-name="T98">16.06.2026г № 27-</text:span><text:tab/><text:span text:style-name="T122">ОД</text:span></text:p>
            <text:p text:style-name="P99"><text:span text:style-name="T111"><text:s text:c="1"/></text:span></text:p>
            <text:p text:style-name="P99"><text:span text:style-name="T98">Слепухина С.Н.</text:span></text:p>
          </table:table-cell>
        </table:table-row>
        <table:table-row table:style-name="Row30">
          <table:table-cell office:value-type="string" table:style-name="Cell4">
            <text:p co:para-mark-style-name="T4" text:style-name="P4"><text:span text:style-name="T4">52.</text:span></text:p>
          </table:table-cell>
          <table:table-cell office:value-type="string" table:style-name="Cell8">
            <text:p text:style-name="P2"><text:span text:style-name="T23">Проведение обучения, инструктажей</text:span><text:span text:style-name="T24"><text:line-break/></text:span><text:span text:style-name="T23">по антитеррористической укрепленности</text:span></text:p>
          </table:table-cell>
          <table:table-cell office:value-type="string" table:style-name="Cell7">
            <text:p co:para-mark-style-name="T4" text:style-name="P2"><text:span text:style-name="T4">1) количество обученных сотрудников;</text:span></text:p>
            <text:p co:para-mark-style-name="T4" text:style-name="P2"><text:span text:style-name="T4">2) количество инструктажей</text:span></text:p>
          </table:table-cell>
          <table:table-cell office:value-type="string" table:style-name="Cell8">
            <text:p text:style-name="P2"><text:span text:style-name="T23">1</text:span></text:p>
            <text:p co:para-mark-style-name="T102" text:style-name="P100"/>
            <text:p text:style-name="P101"><text:span text:style-name="T98">Плановые 2 раза в год </text:span><text:span text:style-name="T122">Внеплановые </text:span><text:span text:style-name="T124">4 </text:span><text:span text:style-name="T122">инструктажа</text:span></text:p>
            <text:p co:para-mark-style-name="T4" text:style-name="P9"/>
          </table:table-cell>
        </table:table-row>
        <table:table-row table:style-name="Row28">
          <table:table-cell office:value-type="string" table:style-name="Cell4">
            <text:p co:para-mark-style-name="T4" text:style-name="P4"><text:span text:style-name="T4">53.</text:span></text:p>
          </table:table-cell>
          <table:table-cell office:value-type="string" table:style-name="Cell7">
            <text:p co:para-mark-style-name="T4" text:style-name="P2"><text:span text:style-name="T4">Наличие планов эвакуации работников, обучающихся и иных лиц, </text:span><text:span text:style-name="T4"><text:line-break/></text:span><text:span text:style-name="T4">находящихся на объекте (территории), </text:span><text:span text:style-name="T4"><text:line-break/></text:span><text:span text:style-name="T4">в случае получения информации об угрозе совершения или о совершении террористического акта</text:span></text:p>
          </table:table-cell>
          <table:table-cell office:value-type="string" table:style-name="Cell7">
            <text:p co:para-mark-style-name="T4" text:style-name="P2"><text:span text:style-name="T4">наличие/отсутствие, указать реквизиты</text:span></text:p>
          </table:table-cell>
          <table:table-cell office:value-type="string" table:style-name="Cell8">
            <text:p text:style-name="P102"><text:span text:style-name="T17">Наличие</text:span></text:p>
            <text:p text:style-name="P103"><text:span text:style-name="T125">от</text:span><text:span text:style-name="T126"><text:s text:c="1"/></text:span><text:span text:style-name="T17">14.08.2021r</text:span></text:p>
            <text:p text:style-name="P104"><text:span text:style-name="T7">План эвакуации людей при возникновении антитеррористической</text:span><text:span text:style-name="T11"><text:s text:c="1"/></text:span><text:span text:style-name="T7">незащищенности</text:span><text:span text:style-name="T11"><text:s text:c="1"/></text:span><text:span text:style-name="T7">и</text:span><text:span text:style-name="T16"><text:s text:c="1"/></text:span><text:span text:style-name="T7">ЧС</text:span></text:p>
            <text:p co:para-mark-style-name="T4" text:style-name="P9"/>
          </table:table-cell>
        </table:table-row>
        <table:table-row table:style-name="Row28">
          <table:table-cell office:value-type="string" table:style-name="Cell4">
            <text:p co:para-mark-style-name="T4" text:style-name="P4"><text:span text:style-name="T4">54.</text:span></text:p>
          </table:table-cell>
          <table:table-cell office:value-type="string" table:style-name="Cell8">
            <text:p text:style-name="P2"><text:span text:style-name="T23">Обеспечение пропускного</text:span><text:span text:style-name="T24"><text:line-break/></text:span><text:span text:style-name="T23">и внутриобъектового режимов</text:span></text:p>
          </table:table-cell>
          <table:table-cell office:value-type="string" table:style-name="Cell7">
            <text:p co:para-mark-style-name="T4" text:style-name="Обычный"><text:span text:style-name="T4">наличие/отсутствие, указать реквизиты</text:span></text:p>
          </table:table-cell>
          <table:table-cell office:value-type="string" table:style-name="Cell8">
            <text:p text:style-name="P105"><text:span text:style-name="T7">Наличие Положение №.85 </text:span><text:span text:style-name="T30">от</text:span><text:span text:style-name="T127"><text:s text:c="1"/></text:span><text:span text:style-name="T7">25.01.2021г </text:span><text:span text:style-name="T128">«</text:span></text:p>
            <text:p text:style-name="P105"><text:span text:style-name="T17">О пропускном</text:span><text:span text:style-name="T38"><text:s text:c="1"/></text:span><text:span text:style-name="T17">режиме </text:span><text:span text:style-name="T129">в</text:span><text:span text:style-name="T130"><text:s text:c="1"/></text:span><text:span text:style-name="T17">МАДОУ детский сад</text:span><text:span text:style-name="T22"><text:s text:c="1"/></text:span><text:span text:style-name="T17">№</text:span><text:span text:style-name="T131"><text:s text:c="1"/></text:span><text:span text:style-name="T17">23</text:span></text:p>
            <text:p co:para-mark-style-name="T4" text:style-name="P9"/>
          </table:table-cell>
        </table:table-row>
        <table:table-row table:style-name="Row31">
          <table:table-cell office:value-type="string" table:style-name="Cell4">
            <text:p co:para-mark-style-name="T4" text:style-name="P4"><text:span text:style-name="T4">55.</text:span></text:p>
          </table:table-cell>
          <table:table-cell office:value-type="string" table:style-name="Cell7">
            <text:p co:para-mark-style-name="T4" text:style-name="P2"><text:span text:style-name="T4">Организация физической охраны</text:span></text:p>
          </table:table-cell>
          <table:table-cell office:value-type="string" table:style-name="Cell7">
            <text:p co:para-mark-style-name="T4" text:style-name="P2"><text:span text:style-name="T4">1) предусмотрена в штатном расписании (вахтер, сторож);</text:span></text:p>
            <text:p co:para-mark-style-name="T4" text:style-name="P2"><text:span text:style-name="T4">2) заключен договор с подразделением Управления Федеральной службы войск национальной гвардии Российской Федерации по Свердловской области (указать реквизиты);</text:span></text:p>
            <text:p co:para-mark-style-name="T4" text:style-name="P2"><text:span text:style-name="T4">3) заключен договор с частным охранным предприятием (указать реквизиты)</text:span></text:p>
          </table:table-cell>
          <table:table-cell office:value-type="string" table:style-name="Cell7">
            <text:p co:para-mark-style-name="T4" text:style-name="P2"><text:span text:style-name="T4">Сторож</text:span></text:p>
          </table:table-cell>
        </table:table-row>
        <table:table-row table:style-name="Row5">
          <table:table-cell office:value-type="string" table:style-name="Cell4">
            <text:p co:para-mark-style-name="T4" text:style-name="P4"><text:span text:style-name="T4">56.</text:span></text:p>
          </table:table-cell>
          <table:table-cell office:value-type="string" table:style-name="Cell7">
            <text:p co:para-mark-style-name="T4" text:style-name="P2"><text:span text:style-name="T4">Наличие кнопки тревожной сигнализации (далее – КТС)</text:span></text:p>
          </table:table-cell>
          <table:table-cell office:value-type="string" table:style-name="Cell8">
            <text:p text:style-name="P2"><text:span text:style-name="T23">1) наличие и исправность;</text:span></text:p>
            <text:p text:style-name="P2"><text:span text:style-name="T23">2) вывод КТС в подразделения войск национальной гвардии Российской Федерации или в систему обеспечения вызова экстренных оперативных служб </text:span><text:span text:style-name="T24"><text:line-break/></text:span><text:span text:style-name="T23">по единому номеру «112»;</text:span></text:p>
            <text:p text:style-name="P2"><text:span text:style-name="T23">3) договор на обслуживание (указать реквизиты);</text:span></text:p>
            <text:p text:style-name="P2"><text:span text:style-name="T23">4) КТС отсутствует (причина, принимаемые меры);</text:span></text:p>
            <text:p text:style-name="P2"><text:span text:style-name="T23">5) КТС не обслуживается (причина, меры)</text:span></text:p>
          </table:table-cell>
          <table:table-cell office:value-type="string" table:style-name="Cell9">
            <text:p text:style-name="P106"><text:span text:style-name="T7">1)Кнопки</text:span><text:span text:style-name="T53"><text:s text:c="1"/></text:span><text:span text:style-name="T7">в исправном состоянии 2)</text:span><text:span text:style-name="T132">Вывод</text:span><text:span text:style-name="T7"><text:s text:c="1"/>KTC</text:span><text:span text:style-name="T17"><text:s text:c="1"/></text:span><text:span text:style-name="T133">на</text:span><text:span text:style-name="T134"><text:s text:c="1"/></text:span><text:span text:style-name="T7">«Охрана»</text:span><text:span text:style-name="T135"><text:s text:c="1"/></text:span><text:span text:style-name="T46">Россгвардия</text:span></text:p>
            <text:p co:para-mark-style-name="T41" text:style-name="P107"/>
            <text:p text:style-name="P108"><text:span text:style-name="T7">3)Договор на обслуживание KTC «Охрана» Россгвардии Наличие по</text:span><text:span text:style-name="T46"><text:s text:c="1"/></text:span><text:span text:style-name="T7">Свердловской области</text:span><text:span text:style-name="T53"><text:s text:c="1"/></text:span><text:span text:style-name="T7">№ 6734N00644 от </text:span><text:span text:style-name="T7">12</text:span><text:span text:style-name="T7">.01.2</text:span><text:span text:style-name="T7">6</text:span><text:span text:style-name="T7">г</text:span></text:p>
            <text:p text:style-name="P109"><text:span text:style-name="T7">Договор на обеспечение реагирования наряда полиции при поступлении сообщения о несанкционированном проникновении </text:span><text:span text:style-name="T136">на </text:span><text:span text:style-name="T7">объект ФГКУ «УBO </text:span><text:span text:style-name="T137">ВНГ </text:span><text:span text:style-name="T7">России по Свердловской области»</text:span><text:span text:style-name="T53"><text:s text:c="1"/></text:span><text:span text:style-name="T7">№</text:span><text:span text:style-name="T53"><text:s text:c="1"/></text:span><text:span text:style-name="T7">141</text:span><text:span text:style-name="T7">/202</text:span><text:span text:style-name="T7">6</text:span><text:span text:style-name="T7"><text:s text:c="1"/>от </text:span><text:span text:style-name="T7">20</text:span><text:span text:style-name="T7">.01.202</text:span><text:span text:style-name="T7">6</text:span><text:span text:style-name="T7">r.</text:span></text:p>
            <text:p text:style-name="P110"><text:span text:style-name="T7">Отделение г. Сухого Лога филиала ФГУП "Охрана" Росгвардии по Свердловской области Договор </text:span><text:span text:style-name="T138">от </text:span><text:span text:style-name="T138">12</text:span><text:span text:style-name="T21">.01.202</text:span><text:span text:style-name="T21">6</text:span><text:span text:style-name="T54"><text:s text:c="1"/></text:span><text:span text:style-name="T46">№ </text:span><text:span text:style-name="T139">010</text:span><text:span text:style-name="T140"><text:s text:c="1"/></text:span><text:span text:style-name="T141">ТО</text:span><text:span text:style-name="T142"><text:s text:c="1"/></text:span><text:span text:style-name="T21">работ-ти.</text:span><text:span text:style-name="T54"><text:s text:c="1"/></text:span><text:span text:style-name="T21">конечного</text:span><text:span text:style-name="T10"><text:s text:c="1"/></text:span><text:span text:style-name="T21">устр-ва</text:span><text:span text:style-name="T54"><text:s text:c="1"/></text:span><text:span text:style-name="T21">(этот </text:span><text:span text:style-name="T7">договор</text:span><text:span text:style-name="T143"><text:s text:c="1"/></text:span><text:span text:style-name="T7">на</text:span><text:span text:style-name="T15"><text:s text:c="1"/></text:span><text:span text:style-name="T7">сотовую</text:span><text:span text:style-name="T144"><text:s text:c="1"/></text:span><text:span text:style-name="T7">связь,</text:span><text:span text:style-name="T145"><text:s text:c="1"/></text:span><text:span text:style-name="T7">если</text:span><text:span text:style-name="T145"><text:s text:c="1"/></text:span><text:span text:style-name="T7">отключат</text:span><text:span text:style-name="T146"><text:s text:c="1"/></text:span><text:span text:style-name="T7">Интернет</text:span><text:span text:style-name="T53"><text:s text:c="1"/></text:span><text:span text:style-name="T14">)д</text:span><text:span text:style-name="T7">о</text:span></text:p>
            <text:p text:style-name="P111"><text:span text:style-name="T147">31.12.202</text:span><text:span text:style-name="T147">6</text:span></text:p>
            <text:p co:para-mark-style-name="T4" text:style-name="P19"/>
          </table:table-cell>
        </table:table-row>
        <table:table-row table:style-name="Row32">
          <table:table-cell office:value-type="string" table:style-name="Cell4">
            <text:p co:para-mark-style-name="T4" text:style-name="P4"><text:span text:style-name="T4">57.</text:span></text:p>
          </table:table-cell>
          <table:table-cell office:value-type="string" table:style-name="Cell8">
            <text:p text:style-name="P2"><text:span text:style-name="T23">Оборудование объектов (территорий) системами оповещения и управления эвакуацией либо автономными системами (средствами) экстренного оповещения</text:span><text:span text:style-name="T24"><text:s text:c="1"/></text:span><text:span text:style-name="T23">о возникновении чрезвычайной ситуации</text:span></text:p>
          </table:table-cell>
          <table:table-cell office:value-type="string" table:style-name="Cell7">
            <text:p co:para-mark-style-name="T4" text:style-name="P2"><text:span text:style-name="T4">1) наличие и исправность;</text:span></text:p>
            <text:p co:para-mark-style-name="T4" text:style-name="P2"><text:span text:style-name="T4">2) договор на обслуживание (указать реквизиты);</text:span></text:p>
            <text:p co:para-mark-style-name="T4" text:style-name="P2"><text:span text:style-name="T4">3) отсутствует (причина, принимаемые меры);</text:span></text:p>
            <text:p co:para-mark-style-name="T4" text:style-name="P2"><text:span text:style-name="T4">4) не обслуживается (причина, принимаемые меры)</text:span></text:p>
          </table:table-cell>
          <table:table-cell office:value-type="string" table:style-name="Cell8">
            <text:p text:style-name="P112"><text:span text:style-name="T148">В</text:span><text:span text:style-name="T149"><text:s text:c="1"/></text:span><text:span text:style-name="T7">наличие,</text:span><text:span text:style-name="T150"><text:s text:c="1"/></text:span><text:span text:style-name="T151">в</text:span><text:span text:style-name="T152"><text:s text:c="1"/></text:span><text:span text:style-name="T7">исправном</text:span><text:span text:style-name="T153"><text:s text:c="1"/></text:span><text:span text:style-name="T17">состоянии</text:span></text:p>
            <text:p text:style-name="P112"><text:span text:style-name="T7">Договор от 01.0</text:span><text:span text:style-name="T7">7</text:span><text:span text:style-name="T7">.202</text:span><text:span text:style-name="T7">6</text:span><text:span text:style-name="T7"><text:s text:c="1"/></text:span><text:span text:style-name="T7">24/ПС</text:span></text:p>
            <text:p text:style-name="P113"><text:span text:style-name="T7">установок</text:span><text:span text:style-name="T154"><text:s text:c="1"/></text:span><text:span text:style-name="T7">ПАС</text:span><text:span text:style-name="T17"><text:s text:c="1"/></text:span><text:span text:style-name="T7">до</text:span><text:span text:style-name="T71"><text:s text:c="1"/></text:span><text:span text:style-name="T17">3</text:span><text:span text:style-name="T17">1</text:span><text:span text:style-name="T17">.</text:span><text:span text:style-name="T17">12</text:span><text:span text:style-name="T17">.2</text:span><text:span text:style-name="T17">6</text:span><text:span text:style-name="T7">г</text:span></text:p>
            <text:p text:style-name="P114"><text:span text:style-name="T7">Договор </text:span><text:span text:style-name="T155">от </text:span><text:span text:style-name="T7">01.0</text:span><text:span text:style-name="T7">7</text:span><text:span text:style-name="T7">.202</text:span><text:span text:style-name="T7">6</text:span><text:span text:style-name="T156"><text:s text:c="1"/></text:span><text:span text:style-name="T157">№</text:span><text:span text:style-name="T157">90/ТО</text:span><text:span text:style-name="T7"><text:s text:c="1"/>CPO ВДПО- обсл.объек.обор.</text:span><text:span text:style-name="T54"><text:s text:c="1"/></text:span><text:span text:style-name="T12">ПАК</text:span><text:span text:style-name="T158"><text:s text:c="1"/></text:span><text:span text:style-name="T7">Стрелец-Мониторинг</text:span><text:span text:style-name="T159"><text:s text:c="1"/></text:span><text:span text:style-name="T7">до 3</text:span><text:span text:style-name="T7">1</text:span><text:span text:style-name="T7">.</text:span><text:span text:style-name="T7">12</text:span><text:span text:style-name="T7">.202</text:span><text:span text:style-name="T7">6</text:span><text:span text:style-name="T7">г</text:span></text:p>
            <text:p co:para-mark-style-name="T4" text:style-name="P9"/>
          </table:table-cell>
        </table:table-row>
        <table:table-row table:style-name="Row33">
          <table:table-cell office:value-type="string" table:style-name="Cell4">
            <text:p co:para-mark-style-name="T4" text:style-name="P4"><text:span text:style-name="T4">58.</text:span></text:p>
          </table:table-cell>
          <table:table-cell office:value-type="string" table:style-name="Cell7">
            <text:p co:para-mark-style-name="T4" text:style-name="P2"><text:span text:style-name="T4">Система охранной сигнализации</text:span></text:p>
          </table:table-cell>
          <table:table-cell office:value-type="string" table:style-name="Cell7">
            <text:p co:para-mark-style-name="T4" text:style-name="P2"><text:span text:style-name="T4">1) наличие и исправность;</text:span></text:p>
            <text:p co:para-mark-style-name="T4" text:style-name="P2"><text:span text:style-name="T4">2) договор на обслуживание (указать реквизиты);</text:span></text:p>
            <text:p co:para-mark-style-name="T4" text:style-name="P2"><text:span text:style-name="T4">3) отсутствует (причина, принимаемые меры);</text:span></text:p>
            <text:p co:para-mark-style-name="T4" text:style-name="P2"><text:span text:style-name="T4">4) не обслуживается (причина, принимаемые меры)</text:span></text:p>
          </table:table-cell>
          <table:table-cell office:value-type="string" table:style-name="Cell8">
            <text:p text:style-name="P115"><text:span text:style-name="T7">Отсутствует. Категория AT3 образовательной организации</text:span><text:span text:style-name="T71"><text:s text:c="1"/></text:span><text:span text:style-name="T7">не</text:span><text:span text:style-name="T11"><text:s text:c="1"/></text:span><text:span text:style-name="T7">предусматривает</text:span><text:span text:style-name="T11"><text:s text:c="1"/></text:span><text:span text:style-name="T7">наличие</text:span><text:span text:style-name="T16"><text:s text:c="1"/></text:span><text:span text:style-name="T7">системы охранной сигнализации</text:span></text:p>
            <text:p co:para-mark-style-name="T4" text:style-name="P9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59.</text:span></text:p>
          </table:table-cell>
          <table:table-cell office:value-type="string" table:style-name="Cell7">
            <text:p co:para-mark-style-name="T4" text:style-name="P2"><text:span text:style-name="T4">Система видеонаблюдения</text:span></text:p>
          </table:table-cell>
          <table:table-cell office:value-type="string" table:style-name="Cell7">
            <text:p co:para-mark-style-name="T4" text:style-name="P116"><text:span text:style-name="T4">1) наличие (установка по периметру, внутри здания образовательной организации);</text:span></text:p>
            <text:p co:para-mark-style-name="T4" text:style-name="P116"><text:span text:style-name="T4">2) количество камер (в том числе: внутри здания образовательной организации, </text:span><text:span text:style-name="T4"><text:line-break/></text:span><text:span text:style-name="T4">по периметру);</text:span></text:p>
            <text:p co:para-mark-style-name="T4" text:style-name="P116"><text:span text:style-name="T4">3) вывод изображения;</text:span></text:p>
            <text:p co:para-mark-style-name="T4" text:style-name="P116"><text:span text:style-name="T4">4) договор на обслуживание (указать реквизиты)</text:span></text:p>
          </table:table-cell>
          <table:table-cell office:value-type="string" table:style-name="Cell8">
            <text:p text:style-name="P117"><text:span text:style-name="T7">1) Наличие</text:span><text:span text:style-name="T160"><text:s text:c="1"/></text:span><text:span text:style-name="T7">(установка</text:span><text:span text:style-name="T161"><text:s text:c="1"/></text:span><text:span text:style-name="T7">по</text:span><text:span text:style-name="T27"><text:s text:c="1"/></text:span><text:span text:style-name="T7">периметру,</text:span><text:span text:style-name="T162"><text:s text:c="1"/></text:span><text:span text:style-name="T7">внутри</text:span><text:span text:style-name="T163"><text:s text:c="1"/></text:span><text:span text:style-name="T17">здания</text:span><text:span text:style-name="T7"><text:s text:c="1"/>образовательной</text:span><text:span text:style-name="T46"><text:s text:c="1"/></text:span><text:span text:style-name="T17">организации);</text:span></text:p>
            <text:p co:para-mark-style-name="T41" text:style-name="P118"/>
            <text:p co:para-mark-style-name="T41" text:style-name="P118"/>
            <text:p text:style-name="P117"><text:span text:style-name="T164">2) 6 </text:span><text:span text:style-name="T165">по </text:span><text:span text:style-name="T7">периметру,</text:span><text:span text:style-name="T11"><text:s text:c="1"/></text:span><text:span text:style-name="T7">l</text:span><text:span text:style-name="T53"><text:s text:c="1"/></text:span><text:span text:style-name="T7">в здании</text:span></text:p>
            <text:p co:para-mark-style-name="T41" text:style-name="P119"/>
            <text:p co:para-mark-style-name="T41" text:style-name="P119"/>
            <text:p text:style-name="P120"><text:span text:style-name="T17">3)Монитор, комната</text:span><text:span text:style-name="T21"><text:s text:c="1"/></text:span><text:span text:style-name="T17">сторожей</text:span></text:p>
            <text:p text:style-name="P121"><text:span text:style-name="T7">4) Разовый договор, заключаем при необходимости.</text:span></text:p>
            <text:p co:para-mark-style-name="T4" text:style-name="P9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0.</text:span></text:p>
          </table:table-cell>
          <table:table-cell office:value-type="string" table:style-name="Cell8">
            <text:p text:style-name="Обычный"><text:span text:style-name="T23">Оборудование на 1-м этаже помещения для охраны с установкой в нем систем видеонаблюдения, охранной сигнализации</text:span><text:span text:style-name="T24"><text:s text:c="1"/></text:span><text:span text:style-name="T23">и средств передачи тревожных сообщений в подразделения войск национальной гвардии Российской </text:span><text:span text:style-name="T23">Федерации (подразделения вневедомственной охраны войск национальной гвардии Российской Федерации)</text:span></text:p>
          </table:table-cell>
          <table:table-cell office:value-type="string" table:style-name="Cell7">
            <text:p co:para-mark-style-name="T4" text:style-name="P122"><text:span text:style-name="T4">1) наличие;</text:span></text:p>
            <text:p co:para-mark-style-name="T4" text:style-name="P122"><text:span text:style-name="T4">2) отсутствует (причина, принимаемые меры)</text:span></text:p>
          </table:table-cell>
          <table:table-cell office:value-type="string" table:style-name="Cell8">
            <text:p text:style-name="P123"><text:span text:style-name="T7">Отсутствие.</text:span><text:span text:style-name="T8"><text:s text:c="1"/></text:span><text:span text:style-name="T7">Категория</text:span><text:span text:style-name="T71"><text:s text:c="1"/></text:span><text:span text:style-name="T7">AT3</text:span><text:span text:style-name="T11"><text:s text:c="1"/></text:span><text:span text:style-name="T7">образовательной организации </text:span><text:span text:style-name="T166">4</text:span></text:p>
            <text:p co:para-mark-style-name="T4" text:style-name="P9"/>
            <text:p co:para-mark-style-name="T4" text:style-name="P9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0.</text:span></text:p>
          </table:table-cell>
          <table:table-cell office:value-type="string" table:style-name="Cell7">
            <text:p co:para-mark-style-name="T4" text:style-name="P2"><text:span text:style-name="T4">Оборудование основных входов </text:span><text:span text:style-name="T4"><text:line-break/></text:span><text:span text:style-name="T4">в здания, входящие в состав объектов (территорий), контрольно-пропускными пунктами (постами охраны)</text:span></text:p>
          </table:table-cell>
          <table:table-cell office:value-type="string" table:style-name="Cell7">
            <text:p co:para-mark-style-name="T4" text:style-name="P116"><text:span text:style-name="T4">1) наличие;</text:span></text:p>
            <text:p co:para-mark-style-name="T4" text:style-name="P116"><text:span text:style-name="T4">2) отсутствует (причина, принимаемые меры)</text:span></text:p>
          </table:table-cell>
          <table:table-cell office:value-type="string" table:style-name="Cell15">
            <text:p co:para-mark-style-name="T41" text:style-name="P124"><text:span text:style-name="T41">Отсутствие. Категория <text:s text:c="1"/>образовательной организации 4</text:span></text:p>
            <text:p co:para-mark-style-name="T41" text:style-name="P125"/>
            <text:p co:para-mark-style-name="T41" text:style-name="P125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1.</text:span></text:p>
          </table:table-cell>
          <table:table-cell office:value-type="string" table:style-name="Cell7">
            <text:p co:para-mark-style-name="T4" text:style-name="P2"><text:span text:style-name="T4">Оснащение объектов (территорий) стационарными или ручными металлоискателями</text:span></text:p>
          </table:table-cell>
          <table:table-cell office:value-type="string" table:style-name="Cell7">
            <text:p co:para-mark-style-name="T4" text:style-name="P116"><text:span text:style-name="T4">1) наличие;</text:span></text:p>
            <text:p co:para-mark-style-name="T4" text:style-name="P116"><text:span text:style-name="T4">2) отсутствует (причина, принимаемые меры)</text:span></text:p>
          </table:table-cell>
          <table:table-cell office:value-type="string" table:style-name="Cell16">
            <text:p text:style-name="P123"><text:span text:style-name="T7">Отсутствие.</text:span><text:span text:style-name="T8"><text:s text:c="1"/></text:span><text:span text:style-name="T7">Категория</text:span><text:span text:style-name="T71"><text:s text:c="1"/></text:span><text:span text:style-name="T11"><text:s text:c="1"/></text:span><text:span text:style-name="T7">образовательной организации </text:span><text:span text:style-name="T166">4</text:span></text:p>
            <text:p co:para-mark-style-name="T4" text:style-name="P9"/>
            <text:p co:para-mark-style-name="T4" text:style-name="P44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2.</text:span></text:p>
          </table:table-cell>
          <table:table-cell office:value-type="string" table:style-name="Cell7">
            <text:p co:para-mark-style-name="T4" text:style-name="P2"><text:span text:style-name="T4">Оборудование объектов (территорий) системой контроля и управления доступом;</text:span></text:p>
          </table:table-cell>
          <table:table-cell office:value-type="string" table:style-name="Cell7">
            <text:p co:para-mark-style-name="T4" text:style-name="P116"><text:span text:style-name="T4">1) наличие и исправность;</text:span></text:p>
            <text:p co:para-mark-style-name="T4" text:style-name="P116"><text:span text:style-name="T4">2) договор на обслуживание (указать реквизиты);</text:span></text:p>
            <text:p co:para-mark-style-name="T4" text:style-name="P116"><text:span text:style-name="T4">3) отсутствует (причина, принимаемые меры);</text:span></text:p>
            <text:p co:para-mark-style-name="T4" text:style-name="P116"><text:span text:style-name="T4">4) не обслуживается (причина, принимаемые меры)</text:span></text:p>
          </table:table-cell>
          <table:table-cell office:value-type="string" table:style-name="Cell8">
            <text:p text:style-name="P126"><text:span text:style-name="T7">Наличие,</text:span><text:span text:style-name="T34"><text:s text:c="1"/></text:span><text:span text:style-name="T7">в</text:span><text:span text:style-name="T11"><text:s text:c="1"/></text:span><text:span text:style-name="T7">исправном</text:span><text:span text:style-name="T35"><text:s text:c="1"/></text:span><text:span text:style-name="T17">состоянии.</text:span></text:p>
            <text:p text:style-name="P127"><text:span text:style-name="T17">Разовый</text:span><text:span text:style-name="T86"><text:s text:c="1"/></text:span><text:span text:style-name="T17">договор; заключаем</text:span><text:span text:style-name="T167"><text:s text:c="1"/></text:span><text:span text:style-name="T17">при</text:span><text:span text:style-name="T46"><text:s text:c="1"/></text:span><text:span text:style-name="T17">необходимости.</text:span></text:p>
            <text:p co:para-mark-style-name="T4" text:style-name="P9"/>
            <text:p co:para-mark-style-name="T4" text:style-name="P9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3.</text:span></text:p>
          </table:table-cell>
          <table:table-cell office:value-type="string" table:style-name="Cell7">
            <text:p co:para-mark-style-name="T4" text:style-name="Обычный"><text:span text:style-name="T4">Оснащение въездов на объект (территорию) воротами, обеспечивающими жесткую фиксацию их створок в закрытом положении</text:span></text:p>
          </table:table-cell>
          <table:table-cell office:value-type="string" table:style-name="Cell7">
            <text:p co:para-mark-style-name="T4" text:style-name="P116"><text:span text:style-name="T4">1) наличие;</text:span></text:p>
            <text:p co:para-mark-style-name="T4" text:style-name="P116"><text:span text:style-name="T4">2) отсутствует (причина, принимаемые меры)</text:span></text:p>
          </table:table-cell>
          <table:table-cell office:value-type="string" table:style-name="Cell8">
            <text:p text:style-name="P128"><text:span text:style-name="T7">Наличие</text:span><text:span text:style-name="T21"><text:s text:c="1"/></text:span><text:span text:style-name="T7">(жесткая</text:span><text:span text:style-name="T14"><text:s text:c="1"/></text:span><text:span text:style-name="T7">фиксация</text:span><text:span text:style-name="T57"><text:s text:c="1"/></text:span><text:span text:style-name="T17">имеется)</text:span></text:p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4.</text:span></text:p>
          </table:table-cell>
          <table:table-cell office:value-type="string" table:style-name="Cell8">
            <text:p text:style-name="P2"><text:span text:style-name="T23">Оборудование контрольно-пропускных пунктов при входе (въезде) </text:span><text:span text:style-name="T24"><text:line-break/></text:span><text:span text:style-name="T23">на прилегающую территорию объекта (территории)</text:span></text:p>
          </table:table-cell>
          <table:table-cell office:value-type="string" table:style-name="Cell7">
            <text:p co:para-mark-style-name="T4" text:style-name="P116"><text:span text:style-name="T4">1) наличие;</text:span></text:p>
            <text:p co:para-mark-style-name="T4" text:style-name="P116"><text:span text:style-name="T4">2) отсутствует (причина, принимаемые меры)</text:span></text:p>
          </table:table-cell>
          <table:table-cell office:value-type="string" table:style-name="Cell17">
            <text:p co:para-mark-style-name="T41" text:style-name="P129"><text:span text:style-name="T41">Отсутствие. Категория <text:s text:c="1"/>образовательной организации 4</text:span></text:p>
            <text:p co:para-mark-style-name="T4" text:style-name="P130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5.</text:span></text:p>
          </table:table-cell>
          <table:table-cell office:value-type="string" table:style-name="Cell7">
            <text:p co:para-mark-style-name="T4" text:style-name="P2"><text:span text:style-name="T4">Оснащение въездов на объект (территорию) средствами снижения скорости и (или) противотаранными устройствами</text:span></text:p>
          </table:table-cell>
          <table:table-cell office:value-type="string" table:style-name="Cell7">
            <text:p co:para-mark-style-name="T4" text:style-name="P116"><text:span text:style-name="T4">1) наличие;</text:span></text:p>
            <text:p co:para-mark-style-name="T4" text:style-name="P116"><text:span text:style-name="T4">2) отсутствует (причина, принимаемые меры)</text:span></text:p>
          </table:table-cell>
          <table:table-cell office:value-type="string" table:style-name="Cell18">
            <text:p co:para-mark-style-name="T41" text:style-name="Standard"><text:span text:style-name="T41">Отсутствие. Категория <text:s text:c="1"/>образовательной организации 4</text:span></text:p>
            <text:p co:para-mark-style-name="T4" text:style-name="P9"/>
          </table:table-cell>
        </table:table-row>
        <table:table-row table:style-name="Row34">
          <table:table-cell office:value-type="string" table:style-name="Cell4">
            <text:p co:para-mark-style-name="T4" text:style-name="P4"><text:span text:style-name="T4">66.</text:span></text:p>
          </table:table-cell>
          <table:table-cell office:value-type="string" table:style-name="Cell7">
            <text:p co:para-mark-style-name="T4" text:style-name="P2"><text:span text:style-name="T4">Ограждение образовательной организации</text:span></text:p>
          </table:table-cell>
          <table:table-cell office:value-type="string" table:style-name="Cell7">
            <text:p co:para-mark-style-name="T4" text:style-name="P2"><text:span text:style-name="T4">1) наличие ограждения;</text:span></text:p>
            <text:p co:para-mark-style-name="T4" text:style-name="P116"><text:span text:style-name="T4">2) состояние ограждения</text:span></text:p>
          </table:table-cell>
          <table:table-cell office:value-type="string" table:style-name="Cell19">
            <text:p co:para-mark-style-name="T48" text:style-name="P131"><text:span text:style-name="T48">Наличие Удовлетворительное</text:span></text:p>
          </table:table-cell>
        </table:table-row>
        <table:table-row table:style-name="Row35">
          <table:table-cell office:value-type="string" table:style-name="Cell4">
            <text:p co:para-mark-style-name="T4" text:style-name="P4"><text:span text:style-name="T4">67.</text:span></text:p>
          </table:table-cell>
          <table:table-cell office:value-type="string" table:style-name="Cell7">
            <text:p co:para-mark-style-name="T4" text:style-name="P2"><text:span text:style-name="T4">Оснащение объектов (территорий) системой наружного освещения</text:span></text:p>
          </table:table-cell>
          <table:table-cell office:value-type="string" table:style-name="Cell7">
            <text:p co:para-mark-style-name="T4" text:style-name="P2"><text:span text:style-name="T4">1) наличие;</text:span></text:p>
            <text:p co:para-mark-style-name="T4" text:style-name="P2"><text:span text:style-name="T4">2) исправность</text:span></text:p>
          </table:table-cell>
          <table:table-cell office:value-type="string" table:style-name="Cell8">
            <text:p text:style-name="P132"><text:span text:style-name="T17">Наличие</text:span><text:span text:style-name="T9"><text:s text:c="1"/></text:span><text:span text:style-name="T17">11 прожекторов Исправное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68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8. Информационная безопасность</text:span></text:p>
          </table:table-cell>
          <table:covered-table-cell/>
          <table:covered-table-cell/>
        </table:table-row>
        <table:table-row table:style-name="Row25">
          <table:table-cell office:value-type="string" table:style-name="Cell4">
            <text:p co:para-mark-style-name="T4" text:style-name="P4"><text:span text:style-name="T4">69.</text:span></text:p>
          </table:table-cell>
          <table:table-cell office:value-type="string" table:style-name="Cell7">
            <text:p co:para-mark-style-name="T4" text:style-name="Обычный"><text:span text:style-name="T4">Проведение ревизии библиотечного фонда на выявление литературы, содержащей материалы экстремистской направленности</text:span></text:p>
          </table:table-cell>
          <table:table-cell office:value-type="string" table:style-name="Cell7">
            <text:p co:para-mark-style-name="T4" text:style-name="P2"><text:span text:style-name="T4">даты проверок (указать реквизиты документа)</text:span></text:p>
          </table:table-cell>
          <table:table-cell office:value-type="string" table:style-name="Cell7">
            <text:p co:para-mark-style-name="T4" text:style-name="P2"><text:span text:style-name="T4">не имеется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70.</text:span></text:p>
          </table:table-cell>
          <table:table-cell office:value-type="string" table:style-name="Cell7">
            <text:p co:para-mark-style-name="T4" text:style-name="P2"><text:span text:style-name="T4">Наличие в образовательной организации доступа к информационно-телекоммуникационной сети «Интернет» (далее – сеть «Интернет»)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имеется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71.</text:span></text:p>
          </table:table-cell>
          <table:table-cell office:value-type="string" table:style-name="Cell7">
            <text:p co:para-mark-style-name="T4" text:style-name="P2"><text:span text:style-name="T4">Количество компьютеров, подключенных к сети «Интернет»</text:span></text:p>
          </table:table-cell>
          <table:table-cell office:value-type="string" table:style-name="Cell7">
            <text:p co:para-mark-style-name="T4" text:style-name="P2"><text:span text:style-name="T4">указать количество</text:span></text:p>
          </table:table-cell>
          <table:table-cell office:value-type="string" table:style-name="Cell7">
            <text:p co:para-mark-style-name="T4" text:style-name="P2"><text:span text:style-name="T4">шесть</text:span></text:p>
          </table:table-cell>
        </table:table-row>
        <table:table-row table:style-name="Row36">
          <table:table-cell office:value-type="string" table:style-name="Cell4">
            <text:p co:para-mark-style-name="T4" text:style-name="P4"><text:span text:style-name="T4">72.</text:span></text:p>
          </table:table-cell>
          <table:table-cell office:value-type="string" table:style-name="Cell7">
            <text:p co:para-mark-style-name="T4" text:style-name="P2"><text:span text:style-name="T4">Наличие договорных обязательств </text:span><text:span text:style-name="T4"><text:line-break/></text:span><text:span text:style-name="T4">с провайдером на предоставление контент-фильтрации для трафика</text:span></text:p>
          </table:table-cell>
          <table:table-cell office:value-type="string" table:style-name="Cell7">
            <text:p co:para-mark-style-name="T4" text:style-name="P2"><text:span text:style-name="T4">наличие/отсутствие (указать реквизиты документа)</text:span></text:p>
          </table:table-cell>
          <table:table-cell office:value-type="string" table:style-name="Cell8">
            <text:p text:style-name="P133"><text:span text:style-name="T7">Договор </text:span><text:span text:style-name="T168">№</text:span><text:span text:style-name="T169"><text:s text:c="1"/></text:span><text:span text:style-name="T7">566002166922</text:span><text:span text:style-name="T153"><text:s text:c="1"/></text:span><text:span text:style-name="T170">от</text:span><text:span text:style-name="T171"><text:s text:c="1"/></text:span><text:span text:style-name="T171">12</text:span><text:span text:style-name="T17">.01.202</text:span><text:span text:style-name="T7">6</text:span><text:span text:style-name="T7">г</text:span></text:p>
            <text:p co:para-mark-style-name="T4" text:style-name="P9"/>
          </table:table-cell>
        </table:table-row>
        <table:table-row table:style-name="Row37">
          <table:table-cell office:value-type="string" table:style-name="Cell4">
            <text:p co:para-mark-style-name="T4" text:style-name="P4"><text:span text:style-name="T4">73.</text:span></text:p>
          </table:table-cell>
          <table:table-cell office:value-type="string" table:style-name="Cell8">
            <text:p text:style-name="P2"><text:span text:style-name="T23">Установка контент-фильтра </text:span><text:span text:style-name="T24"><text:line-break/></text:span><text:span text:style-name="T23">на компьютерах, имеющих доступ к сети «Интернет»</text:span></text:p>
          </table:table-cell>
          <table:table-cell office:value-type="string" table:style-name="Cell7">
            <text:p co:para-mark-style-name="T4" text:style-name="P2"><text:span text:style-name="T4">1) наименование и тип контент-фильтра;</text:span></text:p>
            <text:p co:para-mark-style-name="T4" text:style-name="P2"><text:span text:style-name="T4">2) все ли компьютеры, подключенные </text:span><text:span text:style-name="T4"><text:line-break/></text:span><text:span text:style-name="T4">к сети «Интернет», имеют контент-фильтр</text:span></text:p>
          </table:table-cell>
          <table:table-cell office:value-type="string" table:style-name="Cell7">
            <text:p co:para-mark-style-name="T4" text:style-name="P2"><text:span text:style-name="T4">1)нет</text:span></text:p>
            <text:p co:para-mark-style-name="T4" text:style-name="P2"><text:span text:style-name="T4">2)нет</text:span></text:p>
          </table:table-cell>
        </table:table-row>
        <table:table-row table:style-name="Row38">
          <table:table-cell office:value-type="string" table:style-name="Cell4">
            <text:p co:para-mark-style-name="T4" text:style-name="P4"><text:span text:style-name="T4">74.</text:span></text:p>
          </table:table-cell>
          <table:table-cell office:value-type="string" table:style-name="Cell7">
            <text:p co:para-mark-style-name="T4" text:style-name="P2"><text:span text:style-name="T4">Проверка исправности контентной фильтрации</text:span></text:p>
          </table:table-cell>
          <table:table-cell office:value-type="string" table:style-name="Cell7">
            <text:p co:para-mark-style-name="T4" text:style-name="P2"><text:span text:style-name="T4">даты проверок (указать реквизиты документа)</text:span></text:p>
          </table:table-cell>
          <table:table-cell office:value-type="string" table:style-name="Cell8">
            <text:p co:para-mark-style-name="T4" text:style-name="P9"/>
          </table:table-cell>
        </table:table-row>
        <table:table-row table:style-name="Row39">
          <table:table-cell office:value-type="string" table:style-name="Cell4">
            <text:p co:para-mark-style-name="T4" text:style-name="P4"><text:span text:style-name="T4">75.</text:span></text:p>
          </table:table-cell>
          <table:table-cell office:value-type="string" table:style-name="Cell7">
            <text:p co:para-mark-style-name="T4" text:style-name="P2"><text:span text:style-name="T4">Назначение ответственных лиц </text:span><text:span text:style-name="T4"><text:line-break/></text:span><text:span text:style-name="T4">по информационной безопасности</text:span></text:p>
          </table:table-cell>
          <table:table-cell office:value-type="string" table:style-name="Cell7">
            <text:p co:para-mark-style-name="T4" text:style-name="P2"><text:span text:style-name="T4">указать реквизиты приказа руководителя образовательной организации</text:span></text:p>
          </table:table-cell>
          <table:table-cell office:value-type="string" table:style-name="Cell8">
            <text:p co:para-mark-style-name="T4" text:style-name="P9"/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76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9. Безопасность дорожного движения</text:span></text:p>
          </table:table-cell>
          <table:covered-table-cell/>
          <table:covered-table-cell/>
        </table:table-row>
        <table:table-row table:style-name="Row25">
          <table:table-cell office:value-type="string" table:style-name="Cell4">
            <text:p co:para-mark-style-name="T4" text:style-name="P4"><text:span text:style-name="T4">77.</text:span></text:p>
          </table:table-cell>
          <table:table-cell office:value-type="string" table:style-name="Cell7">
            <text:p co:para-mark-style-name="T4" text:style-name="P2"><text:span text:style-name="T4">Безопасность школьных перевозок</text:span></text:p>
          </table:table-cell>
          <table:table-cell office:value-type="string" table:style-name="Cell8">
            <text:p text:style-name="P42"><text:span text:style-name="T23">1) наличие приказа руководителя образовательной организации</text:span><text:span text:style-name="T24"><text:s text:c="1"/></text:span><text:span text:style-name="T24"><text:line-break/></text:span><text:span text:style-name="T23">о назначении ответственного</text:span><text:span text:style-name="T24"><text:line-break/></text:span><text:span text:style-name="T23">за обеспечение безопасности дорожного движения (указать реквизиты);</text:span></text:p>
            <text:p text:style-name="P42"><text:span text:style-name="T23">2) наличие лицензии по перевозкам пассажиров и иных лиц автобусами (указать реквизиты);</text:span></text:p>
            <text:p text:style-name="P42"><text:span text:style-name="T23">3) наличие договора на оказание телематических услуг (ГЛОНАСС) (указать реквизиты);</text:span></text:p>
            <text:p text:style-name="P42"><text:span text:style-name="T23">4) численность обучающихся, подвозимых в образовательную организацию;</text:span></text:p>
            <text:p text:style-name="P42"><text:span text:style-name="T23">5) согласование маршрута движения автобуса с Государственной инспекцией безопасности дорожного движения;</text:span></text:p>
            <text:p text:style-name="P42"><text:span text:style-name="T23">6) организация предрейсового </text:span><text:span text:style-name="T24"><text:line-break/></text:span><text:span text:style-name="T23">и послерейсового осмотров (технического и медицинского) (кем проводится, указать реквизиты);</text:span></text:p>
            <text:p text:style-name="P42"><text:span text:style-name="T23">7) дата последнего технического осмотра (указать реквизиты документа);</text:span></text:p>
            <text:p text:style-name="P42"><text:span text:style-name="T23">8) укомплектованность водителями;</text:span></text:p>
            <text:p text:style-name="P42"><text:span text:style-name="T23">9) стаж работы водителя, обучение</text:span></text:p>
          </table:table-cell>
          <table:table-cell office:value-type="string" table:style-name="Cell7">
            <text:p co:para-mark-style-name="T4" text:style-name="P2"><text:span text:style-name="T4">не имеется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78.</text:span></text:p>
          </table:table-cell>
          <table:table-cell office:value-type="string" table:style-name="Cell7">
            <text:p co:para-mark-style-name="T4" text:style-name="P2"><text:span text:style-name="T4">Паспорт дорожной безопасности образовательной организации (далее – паспорт)</text:span></text:p>
          </table:table-cell>
          <table:table-cell office:value-type="string" table:style-name="Cell8">
            <text:p text:style-name="P42"><text:span text:style-name="T23">1) наличие (в том числе визуализированного паспорта);</text:span></text:p>
            <text:p text:style-name="P42"><text:span text:style-name="T23">2) паспорт утвержден (дата);</text:span></text:p>
            <text:p text:style-name="P42"><text:span text:style-name="T23">3) паспорт согласован в территориальном отделе Государственной инспекции безопасности дорожного движения Главного управления Министерства внутренних дел Российской Федерации </text:span><text:span text:style-name="T24"><text:line-break/></text:span><text:span text:style-name="T23">по Свердловской области (дата);</text:span></text:p>
            <text:p text:style-name="P42"><text:span text:style-name="T23">4) паспорт согласован в администрации муниципального образования, расположенного на территории Свердловской области (дата)</text:span></text:p>
          </table:table-cell>
          <table:table-cell office:value-type="string" table:style-name="Cell8">
            <text:p text:style-name="P134"><text:span text:style-name="T172">Имеется</text:span></text:p>
            <text:p co:para-mark-style-name="T173" text:style-name="P135"/>
            <text:p text:style-name="P136"><text:span text:style-name="T110">Июнь 2026г</text:span><text:span text:style-name="T172">г</text:span></text:p>
            <text:p co:para-mark-style-name="T173" text:style-name="P137"/>
            <text:p co:para-mark-style-name="T173" text:style-name="P137"/>
            <text:p co:para-mark-style-name="T173" text:style-name="P137"/>
            <text:p co:para-mark-style-name="T173" text:style-name="P138"/>
            <text:p co:para-mark-style-name="T102" text:style-name="P139"/>
            <text:p co:para-mark-style-name="T102" text:style-name="P139"/>
            <text:p co:para-mark-style-name="T102" text:style-name="P139"/>
            <text:p co:para-mark-style-name="T102" text:style-name="P139"/>
            <text:p co:para-mark-style-name="T102" text:style-name="P139"/>
            <text:p text:style-name="P140"><text:span text:style-name="T110">Июнь 2026г</text:span></text:p>
            <text:p co:para-mark-style-name="T4" text:style-name="P9"/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79.</text:span></text:p>
          </table:table-cell>
          <table:table-cell office:value-type="string" table:style-name="Cell20">
            <text:p co:para-mark-style-name="T174" text:style-name="P2"><text:span text:style-name="T174">Наличие площадки по обучению детей правилам дорожного движения (уличная, внутришкольная), наличие учебно-тренировочного перекрестка</text:span></text:p>
          </table:table-cell>
          <table:table-cell office:value-type="string" table:style-name="Cell7">
            <text:p co:para-mark-style-name="T4" text:style-name="P4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имеется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0.</text:span></text:p>
          </table:table-cell>
          <table:table-cell office:value-type="string" table:style-name="Cell7">
            <text:p co:para-mark-style-name="T4" text:style-name="P2"><text:span text:style-name="T4">Наличие класса «Светофор»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комната ОБЖ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1.</text:span></text:p>
          </table:table-cell>
          <table:table-cell office:value-type="string" table:style-name="Cell7">
            <text:p co:para-mark-style-name="T4" text:style-name="Обычный"><text:span text:style-name="T4">Наличие уголков безопасности дорожного движения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2.</text:span></text:p>
          </table:table-cell>
          <table:table-cell office:value-type="string" table:style-name="Cell7">
            <text:p co:para-mark-style-name="T4" text:style-name="P2"><text:span text:style-name="T4">Состояние улично-дорожной сети, прилегающей к образовательной организации, приведение </text:span><text:span text:style-name="T4"><text:line-break/></text:span><text:span text:style-name="T4">в соответствие требованиями национальных стандартов Российской Федерации</text:span></text:p>
          </table:table-cell>
          <table:table-cell office:value-type="string" table:style-name="Cell8">
            <text:p text:style-name="P42"><text:span text:style-name="T23">1) наличие и целостность ограждения территории образовательной организации, исключающего выход на проезжую часть в месте, не обустроенном для ее перехода;</text:span></text:p>
            <text:p text:style-name="P42"><text:span text:style-name="T23">2) количество пешеходных переходов, расположенных на маршрутах движения детей в соответствии с ГОСТом;</text:span></text:p>
            <text:p text:style-name="P42"><text:span text:style-name="T23">3) наличие и состояние тротуаров</text:span><text:span text:style-name="T24"><text:line-break/></text:span><text:span text:style-name="T23">на маршрутах движения детей, исключающих их движение по проезжей части</text:span></text:p>
          </table:table-cell>
          <table:table-cell office:value-type="string" table:style-name="Cell7">
            <text:p co:para-mark-style-name="T4" text:style-name="P2"><text:span text:style-name="T4">1)имеется</text:span></text:p>
            <text:p co:para-mark-style-name="T4" text:style-name="P9"/>
            <text:p co:para-mark-style-name="T4" text:style-name="P9"/>
            <text:p co:para-mark-style-name="T4" text:style-name="P9"/>
            <text:p co:para-mark-style-name="T4" text:style-name="P9"/>
            <text:p co:para-mark-style-name="T4" text:style-name="P2"><text:span text:style-name="T4">2)нет</text:span></text:p>
            <text:p co:para-mark-style-name="T4" text:style-name="P9"/>
            <text:p co:para-mark-style-name="T4" text:style-name="P9"/>
            <text:p co:para-mark-style-name="T4" text:style-name="P9"/>
            <text:p co:para-mark-style-name="T4" text:style-name="P2"><text:span text:style-name="T4">3)1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3.</text:span></text:p>
          </table:table-cell>
          <table:table-cell office:value-type="string" table:style-name="Cell7">
            <text:p co:para-mark-style-name="T4" text:style-name="Обычный"><text:span text:style-name="T4">Наличие площадки (помещения) </text:span><text:span text:style-name="T4"><text:line-break/></text:span><text:span text:style-name="T4">для хранения средств индивидуальной мобильности</text:span></text:p>
          </table:table-cell>
          <table:table-cell office:value-type="string" table:style-name="Cell7">
            <text:p co:para-mark-style-name="T4" text:style-name="P141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имеется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4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10. Охрана труда</text:span></text:p>
          </table:table-cell>
          <table:covered-table-cell/>
          <table:covered-table-cell/>
        </table:table-row>
        <table:table-row table:style-name="Row40">
          <table:table-cell office:value-type="string" table:style-name="Cell4">
            <text:p co:para-mark-style-name="T4" text:style-name="P4"><text:span text:style-name="T4">85.</text:span></text:p>
          </table:table-cell>
          <table:table-cell office:value-type="string" table:style-name="Cell7">
            <text:p co:para-mark-style-name="T4" text:style-name="P2"><text:span text:style-name="T4">Приказ о назначении ответственного лица за охрану труда в образовательной организации</text:span></text:p>
          </table:table-cell>
          <table:table-cell office:value-type="string" table:style-name="Cell7">
            <text:p co:para-mark-style-name="T4" text:style-name="P142"><text:span text:style-name="T4">указать реквизиты</text:span></text:p>
          </table:table-cell>
          <table:table-cell office:value-type="string" table:style-name="Cell8">
            <text:p text:style-name="P143"><text:span text:style-name="T172">Приказ</text:span><text:span text:style-name="T121"><text:s text:c="1"/></text:span><text:span text:style-name="T175">№</text:span><text:span text:style-name="T176"><text:s text:c="1"/></text:span><text:span text:style-name="T172">36-ОД</text:span><text:span text:style-name="T177"><text:s text:c="1"/></text:span><text:span text:style-name="T172">от</text:span><text:span text:style-name="T178"><text:s text:c="1"/></text:span><text:span text:style-name="T172">01.06.2026</text:span></text:p>
            <text:p co:para-mark-style-name="T4" text:style-name="P44"/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6.</text:span></text:p>
          </table:table-cell>
          <table:table-cell office:value-type="string" table:style-name="Cell7">
            <text:p co:para-mark-style-name="T4" text:style-name="P2"><text:span text:style-name="T4">Наличие коллективного договора</text:span></text:p>
          </table:table-cell>
          <table:table-cell office:value-type="string" table:style-name="Cell7">
            <text:p co:para-mark-style-name="T4" text:style-name="P142"><text:span text:style-name="T4">указать реквизиты</text:span></text:p>
          </table:table-cell>
          <table:table-cell office:value-type="string" table:style-name="Cell8">
            <text:p text:style-name="P144"><text:span text:style-name="T103">Имеется</text:span><text:span text:style-name="T179"><text:s text:c="1"/></text:span><text:span text:style-name="T103">от</text:span><text:span text:style-name="T121"><text:s text:c="1"/></text:span><text:span text:style-name="T103">10.01.20</text:span><text:span text:style-name="T180">24 </text:span><text:span text:style-name="T103">запись</text:span><text:span text:style-name="T181"><text:s text:c="1"/></text:span><text:span text:style-name="T103">2-К;</text:span><text:span text:style-name="T105"><text:s text:c="1"/></text:span><text:span text:style-name="T103">доп.соглашение</text:span><text:span text:style-name="T182"><text:s text:c="1"/>: от</text:span><text:span text:style-name="T183"><text:s text:c="1"/></text:span><text:span text:style-name="T103">26.02.</text:span><text:span text:style-name="T121">24 <text:s text:c="1"/></text:span><text:span text:style-name="T103">запись</text:span><text:span text:style-name="T111"><text:s text:c="1"/></text:span><text:span text:style-name="T103">17-</text:span><text:span text:style-name="T101">ДИ, от 09.04.24 запись 28ДИ, 28.10.24 запись 62- Д</text:span><text:span text:style-name="T98">И</text:span></text:p>
            <text:p co:para-mark-style-name="T4" text:style-name="P44"/>
          </table:table-cell>
        </table:table-row>
        <table:table-row table:style-name="Row41">
          <table:table-cell office:value-type="string" table:style-name="Cell4">
            <text:p co:para-mark-style-name="T4" text:style-name="P4"><text:span text:style-name="T4">87.</text:span></text:p>
          </table:table-cell>
          <table:table-cell office:value-type="string" table:style-name="Cell8">
            <text:p text:style-name="P2"><text:span text:style-name="T23">Наличие специалистов, обученных </text:span><text:span text:style-name="T24"><text:line-break/></text:span><text:span text:style-name="T23">по 40-часовой программе по охране труда</text:span></text:p>
          </table:table-cell>
          <table:table-cell office:value-type="string" table:style-name="Cell7">
            <text:p co:para-mark-style-name="T4" text:style-name="P142"><text:span text:style-name="T4">1) обучение руководителя/заместителя руководителя (наличие документа, указать реквизиты);</text:span></text:p>
            <text:p co:para-mark-style-name="T4" text:style-name="P142"><text:span text:style-name="T4">2) обучение уполномоченных и членов комиссии по охране труда (наличие документа, указать реквизиты)</text:span></text:p>
          </table:table-cell>
          <table:table-cell office:value-type="string" table:style-name="Cell8">
            <text:p text:style-name="P145"><text:span text:style-name="T98">удостоверение <text:s text:c="1"/>№ 81243432 от 08.10.2024г</text:span></text:p>
            <text:p co:para-mark-style-name="T102" text:style-name="P146"/>
            <text:p co:para-mark-style-name="T102" text:style-name="P146"/>
            <text:p co:para-mark-style-name="T102" text:style-name="P147"/>
            <text:p co:para-mark-style-name="T102" text:style-name="P147"/>
            <text:p co:para-mark-style-name="T102" text:style-name="P147"/>
            <text:p text:style-name="P145"><text:span text:style-name="T110">Удостоверение</text:span><text:span text:style-name="T184"><text:s text:c="1"/></text:span><text:span text:style-name="T185">№</text:span><text:span text:style-name="T186"><text:s text:c="1"/></text:span><text:span text:style-name="T110">3074822</text:span><text:span text:style-name="T187"><text:s text:c="1"/></text:span><text:span text:style-name="T110">от</text:span><text:span text:style-name="T111"><text:s text:c="1"/></text:span><text:span text:style-name="T110">22.08.23г</text:span></text:p>
            <text:p co:para-mark-style-name="T4" text:style-name="P44"/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8.</text:span></text:p>
          </table:table-cell>
          <table:table-cell office:value-type="string" table:style-name="Cell8">
            <text:p text:style-name="P2"><text:span text:style-name="T23">Наличие плана работы по охране труда</text:span><text:span text:style-name="T24"><text:line-break/></text:span><text:span text:style-name="T23"><text:s text:c="1"/>и профилактике детского травматизма </text:span><text:span text:style-name="T24"><text:line-break/></text:span><text:span text:style-name="T23">в образовательной организации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89.</text:span></text:p>
          </table:table-cell>
          <table:table-cell office:value-type="string" table:style-name="Cell7">
            <text:p co:para-mark-style-name="T4" text:style-name="P2"><text:span text:style-name="T4">Наличие инструкций по охране труда</text:span></text:p>
          </table:table-cell>
          <table:table-cell office:value-type="string" table:style-name="Cell7">
            <text:p co:para-mark-style-name="T4" text:style-name="P2"><text:span text:style-name="T4">указать реквизиты</text:span></text:p>
          </table:table-cell>
          <table:table-cell office:value-type="string" table:style-name="Cell7">
            <text:p co:para-mark-style-name="T4" text:style-name="P2"><text:span text:style-name="T4">имеется</text:span></text:p>
          </table:table-cell>
        </table:table-row>
        <table:table-row table:style-name="Row25">
          <table:table-cell office:value-type="string" table:style-name="Cell4">
            <text:p co:para-mark-style-name="T4" text:style-name="P4"><text:span text:style-name="T4">90.</text:span></text:p>
          </table:table-cell>
          <table:table-cell office:value-type="string" table:style-name="Cell7">
            <text:p co:para-mark-style-name="T4" text:style-name="P2"><text:span text:style-name="T4">Наличие журналов по проведению инструктажей по охране труда</text:span></text:p>
          </table:table-cell>
          <table:table-cell office:value-type="string" table:style-name="Cell7">
            <text:p co:para-mark-style-name="T4" text:style-name="P2"><text:span text:style-name="T4">наличие/отсутствие</text:span></text:p>
          </table:table-cell>
          <table:table-cell office:value-type="string" table:style-name="Cell7">
            <text:p co:para-mark-style-name="T4" text:style-name="P2"><text:span text:style-name="T4">наличие</text:span></text:p>
          </table:table-cell>
        </table:table-row>
        <table:table-row table:style-name="Row42">
          <table:table-cell office:value-type="string" table:style-name="Cell4">
            <text:p co:para-mark-style-name="T4" text:style-name="P4"><text:span text:style-name="T4">91.</text:span></text:p>
          </table:table-cell>
          <table:table-cell office:value-type="string" table:style-name="Cell7">
            <text:p co:para-mark-style-name="T4" text:style-name="P2"><text:span text:style-name="T4">Организация и проведение инструктажей по вопросам охраны труда</text:span></text:p>
          </table:table-cell>
          <table:table-cell office:value-type="string" table:style-name="Cell7">
            <text:p co:para-mark-style-name="T4" text:style-name="P2"><text:span text:style-name="T4">указать периодичность</text:span></text:p>
          </table:table-cell>
          <table:table-cell office:value-type="string" table:style-name="Cell8">
            <text:p text:style-name="P148"><text:span text:style-name="T172">Один</text:span><text:span text:style-name="T101"><text:s text:c="1"/></text:span><text:span text:style-name="T172">раз</text:span><text:span text:style-name="T111"><text:s text:c="1"/></text:span><text:span text:style-name="T172">в</text:span><text:span text:style-name="T188"><text:s text:c="1"/></text:span><text:span text:style-name="T172">квартал</text:span></text:p>
            <text:p co:para-mark-style-name="T4" text:style-name="P9"/>
          </table:table-cell>
        </table:table-row>
        <table:table-row table:style-name="Row43">
          <table:table-cell office:value-type="string" table:style-name="Cell4">
            <text:p co:para-mark-style-name="T4" text:style-name="P4"><text:span text:style-name="T4">92.</text:span></text:p>
          </table:table-cell>
          <table:table-cell office:value-type="string" table:style-name="Cell8">
            <text:p text:style-name="P2"><text:span text:style-name="T23">Состояние аттестации рабочих мест (специальная оценка условий труда)</text:span><text:span text:style-name="T24"><text:s text:c="1"/></text:span><text:span text:style-name="T24"><text:line-break/></text:span><text:span text:style-name="T23"><text:s text:c="1"/>на начало учебного года</text:span></text:p>
          </table:table-cell>
          <table:table-cell office:value-type="string" table:style-name="Cell7">
            <text:p co:para-mark-style-name="T4" text:style-name="P142"><text:span text:style-name="T4">1) количество рабочих мест, всего;</text:span></text:p>
            <text:p co:para-mark-style-name="T4" text:style-name="P142"><text:span text:style-name="T4">2) количество аттестованных рабочих мест;</text:span></text:p>
            <text:p co:para-mark-style-name="T4" text:style-name="P142"><text:span text:style-name="T4">3) количество неаттестованных рабочих мест;</text:span></text:p>
            <text:p co:para-mark-style-name="T4" text:style-name="P142"><text:span text:style-name="T4">4) планируемые сроки аттестации</text:span></text:p>
          </table:table-cell>
          <table:table-cell office:value-type="string" table:style-name="Cell7">
            <text:p co:para-mark-style-name="T4" text:style-name="P2"><text:span text:style-name="T4">25</text:span></text:p>
            <text:p co:para-mark-style-name="T4" text:style-name="P2"><text:span text:style-name="T4">25</text:span></text:p>
            <text:p co:para-mark-style-name="T4" text:style-name="P9"/>
            <text:p co:para-mark-style-name="T4" text:style-name="P2"><text:span text:style-name="T4">0</text:span></text:p>
            <text:p co:para-mark-style-name="T4" text:style-name="P9"/>
            <text:p co:para-mark-style-name="T4" text:style-name="P2"><text:span text:style-name="T4">2030</text:span></text:p>
          </table:table-cell>
        </table:table-row>
        <table:table-row table:style-name="Row25">
          <table:table-cell office:value-type="string" table:style-name="Cell4">
            <text:p co:para-mark-style-name="T4" text:style-name="P149"><text:span text:style-name="T4">93.</text:span></text:p>
          </table:table-cell>
          <table:table-cell office:value-type="string" table:number-columns-spanned="3" table:style-name="Cell6">
            <text:p co:para-mark-style-name="T6" text:style-name="P4"><text:span text:style-name="T6">Раздел 11. Ремонтные работы</text:span></text:p>
          </table:table-cell>
          <table:covered-table-cell/>
          <table:covered-table-cell/>
        </table:table-row>
        <table:table-row table:style-name="Row44">
          <table:table-cell office:value-type="string" table:style-name="Cell4">
            <text:p co:para-mark-style-name="T4" text:style-name="P4"><text:span text:style-name="T4">94.</text:span></text:p>
          </table:table-cell>
          <table:table-cell office:value-type="string" table:style-name="Cell7">
            <text:p co:para-mark-style-name="T4" text:style-name="P2"><text:span text:style-name="T4">Проведение капитального ремонта</text:span></text:p>
          </table:table-cell>
          <table:table-cell office:value-type="string" table:style-name="Cell7">
            <text:p co:para-mark-style-name="T4" text:style-name="P2"><text:span text:style-name="T4">виды работ</text:span></text:p>
          </table:table-cell>
          <table:table-cell office:value-type="string" table:style-name="Cell7">
            <text:p co:para-mark-style-name="T4" text:style-name="P2"><text:span text:style-name="T4">нет</text:span></text:p>
          </table:table-cell>
        </table:table-row>
        <table:table-row table:style-name="Row21">
          <table:table-cell office:value-type="string" table:style-name="Cell4">
            <text:p co:para-mark-style-name="T4" text:style-name="P4"><text:span text:style-name="T4">95.</text:span></text:p>
          </table:table-cell>
          <table:table-cell office:value-type="string" table:style-name="Cell7">
            <text:p co:para-mark-style-name="T4" text:style-name="P2"><text:span text:style-name="T4">Проведение текущего ремонта</text:span></text:p>
          </table:table-cell>
          <table:table-cell office:value-type="string" table:style-name="Cell7">
            <text:p co:para-mark-style-name="T4" text:style-name="P2"><text:span text:style-name="T4">виды работ</text:span></text:p>
          </table:table-cell>
          <table:table-cell office:value-type="string" table:style-name="Cell7">
            <text:p co:para-mark-style-name="T4" text:style-name="P2"><text:span text:style-name="T4">косметический ремонт</text:span></text:p>
          </table:table-cell>
        </table:table-row>
        <table:table-row table:style-name="Row21">
          <table:table-cell office:value-type="string" table:style-name="Cell4">
            <text:p co:para-mark-style-name="T4" text:style-name="P4"><text:span text:style-name="T4">96.</text:span></text:p>
          </table:table-cell>
          <table:table-cell office:value-type="string" table:style-name="Cell7">
            <text:p co:para-mark-style-name="T4" text:style-name="P150"><text:span text:style-name="T4">Наличие перспективного плана капитального ремонта организации</text:span></text:p>
          </table:table-cell>
          <table:table-cell office:value-type="string" table:style-name="Cell8">
            <text:p text:style-name="P151"><text:span text:style-name="T23">указать перечень основных работ, запланированных на 2026 год</text:span><text:span text:style-name="T24"><text:s text:c="1"/></text:span><text:span text:style-name="T24"><text:line-break/></text:span><text:span text:style-name="T23">и последующие годы</text:span></text:p>
          </table:table-cell>
          <table:table-cell office:value-type="string" table:style-name="Cell7">
            <text:p co:para-mark-style-name="T4" text:style-name="P2"><text:span text:style-name="T4">нет</text:span></text:p>
          </table:table-cell>
        </table:table-row>
      </table:table>
      <text:p co:para-mark-style-name="T189" text:style-name="P152"/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/>
    <style:font-face style:name="Courier New" svg:font-family="Courier New"/>
    <style:font-face style:name="Liberation Serif" svg:font-family="Liberation Serif"/>
    <style:font-face style:name="Symbol" svg:font-family="Symbol"/>
    <style:font-face style:name="Tahoma" svg:font-family="Tahoma"/>
    <style:font-face style:name="Times New Roman" svg:font-family="Times New Roman"/>
    <style:font-face style:name="Verdana" svg:font-family="Verdana"/>
    <style:font-face style:name="XO Thames" svg:font-family="XO Thames"/>
  </office:font-face-decls>
  <office:styles>
    <style:default-style style:family="graphic">
      <style:graphic-properties draw:auto-grow-height="false" fo:padding-bottom="3.6pt" fo:padding-left="3.6pt" fo:padding-right="3.6pt" fo:padding-top="3.6pt" fo:wrap-option="wrap" style:mirror="none"/>
    </style:default-style>
    <style:default-style style:family="paragraph">
      <style:paragraph-properties fo:line-height="100%" fo:margin-bottom="0pt" fo:margin-left="0pt" fo:margin-right="0pt" fo:margin-top="0pt" fo:orphans="2" fo:text-align="start" fo:text-indent="0pt" fo:widows="2" style:tab-stop-distance="35.3952pt"/>
      <style:text-properties fo:background-color="transparent" fo:color="#000000" fo:font-family="Times New Roman" fo:font-size="10pt" fo:font-style="normal" fo:font-variant="normal" fo:font-weight="normal" fo:letter-spacing="0pt" fo:text-transform="none" style:font-name="Times New Roman" style:font-relief="none" style:font-size-asian="10pt" style:font-size-complex="10pt" style:font-style-asian="normal" style:font-style-complex="normal" style:font-weight-asian="normal" style:font-weight-complex="normal" style:text-line-through-style="none" style:text-line-through-type="none" style:text-position="0%" style:text-underline-color="font-color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Contents 2" style:family="paragraph" style:name="Contents_2" style:next-style-name="Standard">
      <style:paragraph-properties fo:margin-left="9.9936pt" fo:text-indent="0pt"/>
      <style:text-properties fo:font-family="XO Thames" fo:font-size="14pt" style:font-name="XO Thames" style:font-size-asian="14pt" style:font-size-complex="14pt"/>
    </style:style>
    <style:style style:display-name="WW_CharLFO7LVL9" style:family="paragraph" style:name="WW_CharLFO7LVL9"/>
    <style:style style:display-name="WW_CharLFO7LVL7" style:family="paragraph" style:name="WW_CharLFO7LVL7"/>
    <style:style style:display-name="Основной текст с отступом 2 Знак" style:family="paragraph" style:name="Основной_текст_с_отступом_2_Знак">
      <style:text-properties fo:font-size="14pt" style:font-size-asian="14pt" style:font-size-complex="14pt"/>
    </style:style>
    <style:style style:display-name="Contents 4" style:family="paragraph" style:name="Contents_4" style:next-style-name="Standard">
      <style:paragraph-properties fo:margin-left="29.9952pt" fo:text-indent="0pt"/>
      <style:text-properties fo:font-family="XO Thames" fo:font-size="14pt" style:font-name="XO Thames" style:font-size-asian="14pt" style:font-size-complex="14pt"/>
    </style:style>
    <style:style style:display-name="WW_CharLFO7LVL4" style:family="paragraph" style:name="WW_CharLFO7LVL4"/>
    <style:style style:display-name="Contents 6" style:family="paragraph" style:name="Contents_6" style:next-style-name="Standard">
      <style:paragraph-properties fo:margin-left="49.9968pt" fo:text-indent="0pt"/>
      <style:text-properties fo:font-family="XO Thames" fo:font-size="14pt" style:font-name="XO Thames" style:font-size-asian="14pt" style:font-size-complex="14pt"/>
    </style:style>
    <style:style style:display-name="Без интервала" style:family="paragraph" style:name="Без_интервала">
      <style:text-properties fo:font-size="12pt" style:font-size-asian="12pt" style:font-size-complex="12pt"/>
    </style:style>
    <style:style style:display-name="Абзац списка" style:family="paragraph" style:name="Абзац_списка" style:parent-style-name="Обычный">
      <style:paragraph-properties fo:margin-left="36pt" fo:text-indent="0pt"/>
    </style:style>
    <style:style style:display-name="Contents 7" style:family="paragraph" style:name="Contents_7" style:next-style-name="Standard">
      <style:paragraph-properties fo:margin-left="59.9976pt" fo:text-indent="0pt"/>
      <style:text-properties fo:font-family="XO Thames" fo:font-size="14pt" style:font-name="XO Thames" style:font-size-asian="14pt" style:font-size-complex="14pt"/>
    </style:style>
    <style:style co:is-default-style="true" style:display-name="Standard" style:family="paragraph" style:name="Standard"/>
    <style:style style:display-name="WW_CharLFO1LVL1" style:family="paragraph" style:name="WW_CharLFO1LVL1">
      <style:text-properties fo:font-family="Liberation Serif" fo:font-size="14pt" style:font-name="Liberation Serif" style:font-size-asian="14pt" style:font-size-complex="14pt"/>
    </style:style>
    <style:style style:display-name="Гипертекстовая ссылка" style:family="paragraph" style:name="Гипертекстовая_ссылка">
      <style:text-properties fo:color="#008000">
        <co:theme-color>
          <value>
            <rgba>008000FF</rgba>
          </value>
        </co:theme-color>
      </style:text-properties>
    </style:style>
    <style:style style:display-name="Endnote" style:family="paragraph" style:name="Endnote">
      <style:paragraph-properties fo:margin-left="0pt" fo:text-align="justify" fo:text-indent="42.5448pt"/>
      <style:text-properties fo:font-family="XO Thames" fo:font-size="11pt" style:font-name="XO Thames" style:font-size-asian="11pt" style:font-size-complex="11pt"/>
    </style:style>
    <style:style style:default-outline-level="3" style:display-name="Heading 3" style:family="paragraph" style:list-style-name="" style:name="Heading_3" style:next-style-name="Standard">
      <style:paragraph-properties fo:margin-bottom="6pt" fo:margin-top="6pt" fo:text-align="justify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Верхний колонтитул" style:family="paragraph" style:name="Верхний_колонтитул" style:parent-style-name="Обычный">
      <style:paragraph-properties>
        <style:tab-stops>
          <style:tab-stop style:leader-style="none" style:position="233.8488pt" style:type="center"/>
          <style:tab-stop style:leader-style="none" style:position="467.748pt" style:type="right"/>
        </style:tab-stops>
      </style:paragraph-properties>
    </style:style>
    <style:style style:display-name="Текст выноски" style:family="paragraph" style:name="Текст_выноски" style:parent-style-name="Обычный">
      <style:text-properties fo:font-family="Tahoma" fo:font-size="8pt" style:font-name="Tahoma" style:font-size-asian="8pt" style:font-size-complex="8pt"/>
    </style:style>
    <style:style style:display-name="Текст примечания" style:family="paragraph" style:name="Текст_примечания" style:parent-style-name="Обычный">
      <style:text-properties fo:font-size="10pt" style:font-size-asian="10pt" style:font-size-complex="10pt"/>
    </style:style>
    <style:style style:display-name="WW_CharLFO7LVL5" style:family="paragraph" style:name="WW_CharLFO7LVL5"/>
    <style:style style:display-name="Знак примечания1" style:family="paragraph" style:name="Знак_примечания1" style:next-style-name="Основной_шрифт_абзаца1" style:parent-style-name="Основной_шрифт_абзаца1">
      <style:text-properties fo:font-size="8pt" style:font-size-asian="8pt" style:font-size-complex="8pt"/>
    </style:style>
    <style:style style:display-name="Тема примечания Знак" style:family="paragraph" style:name="Тема_примечания_Знак" style:next-style-name="Текст_примечания_Знак" style:parent-style-name="Текст_примечания_Знак">
      <style:text-properties fo:font-weight="bold" style:font-weight-asian="bold" style:font-weight-complex="bold"/>
    </style:style>
    <style:style style:default-outline-level="1" style:display-name="Заголовок 1" style:family="paragraph" style:list-style-name="" style:name="Заголовок_1" style:next-style-name="Обычный" style:parent-style-name="Обычный">
      <style:paragraph-properties fo:keep-with-next="always" fo:margin-bottom="2.9952pt" fo:margin-top="11.9952pt"/>
      <style:text-properties fo:font-family="Arial" fo:font-size="16pt" fo:font-weight="bold" style:font-name="Arial" style:font-size-asian="16pt" style:font-size-complex="16pt" style:font-weight-asian="bold" style:font-weight-complex="bold"/>
    </style:style>
    <style:style style:display-name="Основной шрифт абзаца" style:family="text" style:name="Основной_шрифт_абзаца_tx">
      <co:linked-style style-name="Основной_шрифт_абзаца"/>
    </style:style>
    <style:style style:display-name="Основной шрифт абзаца" style:family="paragraph" style:name="Основной_шрифт_абзаца">
      <co:linked-style style-name="Основной_шрифт_абзаца_tx"/>
    </style:style>
    <style:style style:default-outline-level="3" style:display-name="Заголовок 3" style:family="paragraph" style:list-style-name="" style:name="Заголовок_3" style:next-style-name="Standard">
      <style:paragraph-properties fo:margin-bottom="5.9976pt" fo:margin-top="5.9976pt" fo:text-align="justify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WW_CharLFO7LVL2" style:family="paragraph" style:name="WW_CharLFO7LVL2"/>
    <style:style style:display-name="Нижний колонтитул Знак" style:family="paragraph" style:name="Нижний_колонтитул_Знак">
      <style:text-properties fo:font-size="12pt" style:font-size-asian="12pt" style:font-size-complex="12pt"/>
    </style:style>
    <style:style style:display-name="WW_CharLFO9LVL2" style:family="paragraph" style:name="WW_CharLFO9LVL2">
      <style:text-properties fo:font-family="Liberation Serif" style:font-name="Liberation Serif"/>
    </style:style>
    <style:style style:display-name="Подзаголовок" style:family="paragraph" style:name="Подзаголовок" style:next-style-name="Standard">
      <style:paragraph-properties fo:text-align="justify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isplay-name="Contents 3" style:family="paragraph" style:name="Contents_3" style:next-style-name="Standard">
      <style:paragraph-properties fo:margin-left="19.9944pt" fo:text-indent="0pt"/>
      <style:text-properties fo:font-family="XO Thames" fo:font-size="14pt" style:font-name="XO Thames" style:font-size-asian="14pt" style:font-size-complex="14pt"/>
    </style:style>
    <style:style style:display-name="Знак" style:family="paragraph" style:name="Знак" style:parent-style-name="Обычный">
      <style:paragraph-properties fo:line-height="11.9952pt" fo:margin-bottom="7.9992pt"/>
      <style:text-properties fo:font-family="Verdana" fo:font-size="10pt" style:font-name="Verdana" style:font-size-asian="10pt" style:font-size-complex="10pt"/>
    </style:style>
    <style:style style:display-name="Номер страницы1" style:family="paragraph" style:name="Номер_страницы1" style:next-style-name="Основной_шрифт_абзаца1" style:parent-style-name="Основной_шрифт_абзаца1"/>
    <style:style style:display-name="WW_CharLFO7LVL6" style:family="paragraph" style:name="WW_CharLFO7LVL6"/>
    <style:style style:default-outline-level="5" style:display-name="Heading 5" style:family="paragraph" style:list-style-name="" style:name="Heading_5" style:next-style-name="Standard">
      <style:paragraph-properties fo:margin-bottom="6pt" fo:margin-top="6pt" fo:text-align="justify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isplay-name="Текст примечания Знак" style:family="paragraph" style:name="Текст_примечания_Знак" style:next-style-name="Основной_шрифт_абзаца1" style:parent-style-name="Основной_шрифт_абзаца1"/>
    <style:style style:display-name="Текст Знак" style:family="paragraph" style:name="Текст_Знак">
      <style:text-properties fo:font-family="Courier New" style:font-name="Courier New"/>
    </style:style>
    <style:style style:display-name="Нижний колонтитул" style:family="paragraph" style:name="Нижний_колонтитул" style:parent-style-name="Обычный">
      <style:paragraph-properties>
        <style:tab-stops>
          <style:tab-stop style:leader-style="none" style:position="233.8488pt" style:type="center"/>
          <style:tab-stop style:leader-style="none" style:position="467.748pt" style:type="right"/>
        </style:tab-stops>
      </style:paragraph-properties>
    </style:style>
    <style:style style:default-outline-level="1" style:display-name="Heading 1" style:family="paragraph" style:list-style-name="" style:name="Heading_1" style:next-style-name="Standard">
      <style:paragraph-properties fo:margin-bottom="6pt" fo:margin-top="6pt" fo:text-align="justify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Обычный" style:family="paragraph" style:name="Обычный">
      <style:text-properties fo:font-size="12pt" style:font-size-asian="12pt" style:font-size-complex="12pt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margin-left="0pt" fo:text-align="justify" fo:text-indent="42.5448pt"/>
      <style:text-properties fo:font-family="XO Thames" fo:font-size="11pt" style:font-name="XO Thames" style:font-size-asian="11pt" style:font-size-complex="11pt"/>
    </style:style>
    <style:style style:display-name="Contents 1" style:family="paragraph" style:name="Contents_1" style:next-style-name="Standard"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Header and Footer" style:family="paragraph" style:name="Header_and_Footer">
      <style:paragraph-properties fo:text-align="justify"/>
      <style:text-properties fo:font-family="XO Thames" fo:font-size="14pt" style:font-name="XO Thames" style:font-size-asian="14pt" style:font-size-complex="14pt"/>
    </style:style>
    <style:style style:display-name="WW_CharLFO7LVL8" style:family="paragraph" style:name="WW_CharLFO7LVL8"/>
    <style:style style:display-name="WW_CharLFO1LVL2" style:family="paragraph" style:name="WW_CharLFO1LVL2">
      <style:text-properties fo:font-family="Symbol" style:font-name="Symbol"/>
    </style:style>
    <style:style style:default-outline-level="2" style:display-name="Заголовок 2" style:family="paragraph" style:list-style-name="" style:name="Заголовок_2" style:next-style-name="Standard">
      <style:paragraph-properties fo:margin-bottom="5.9976pt" fo:margin-top="5.9976pt" fo:text-align="justify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Contents 9" style:family="paragraph" style:name="Contents_9" style:next-style-name="Standard">
      <style:paragraph-properties fo:margin-left="79.9992pt" fo:text-indent="0pt"/>
      <style:text-properties fo:font-family="XO Thames" fo:font-size="14pt" style:font-name="XO Thames" style:font-size-asian="14pt" style:font-size-complex="14pt"/>
    </style:style>
    <style:style style:display-name="Тема примечания" style:family="paragraph" style:name="Тема_примечания" style:next-style-name="Текст_примечания" style:parent-style-name="Текст_примечания">
      <style:text-properties fo:font-weight="bold" style:font-weight-asian="bold" style:font-weight-complex="bold"/>
    </style:style>
    <style:style style:display-name="Основной текст с отступом 2" style:family="paragraph" style:name="Основной_текст_с_отступом_2" style:parent-style-name="Обычный">
      <style:paragraph-properties fo:margin-left="0pt" fo:text-align="justify" fo:text-indent="35.3952pt"/>
      <style:text-properties fo:font-size="14pt" style:font-size-asian="14pt" style:font-size-complex="14pt"/>
    </style:style>
    <style:style style:display-name="Contents 8" style:family="paragraph" style:name="Contents_8" style:next-style-name="Standard">
      <style:paragraph-properties fo:margin-left="69.9984pt" fo:text-indent="0pt"/>
      <style:text-properties fo:font-family="XO Thames" fo:font-size="14pt" style:font-name="XO Thames" style:font-size-asian="14pt" style:font-size-complex="14pt"/>
    </style:style>
    <style:style style:display-name="WW_CharLFO4LVL2" style:family="paragraph" style:name="WW_CharLFO4LVL2">
      <style:text-properties fo:font-family="Liberation Serif" style:font-name="Liberation Serif"/>
    </style:style>
    <style:style style:display-name="WW_CharLFO2LVL2" style:family="paragraph" style:name="WW_CharLFO2LVL2">
      <style:text-properties fo:font-family="Times New Roman" style:font-name="Times New Roman"/>
    </style:style>
    <style:style style:display-name="Contents 5" style:family="paragraph" style:name="Contents_5" style:next-style-name="Standard">
      <style:paragraph-properties fo:margin-left="39.996pt" fo:text-indent="0pt"/>
      <style:text-properties fo:font-family="XO Thames" fo:font-size="14pt" style:font-name="XO Thames" style:font-size-asian="14pt" style:font-size-complex="14pt"/>
    </style:style>
    <style:style style:default-outline-level="4" style:display-name="Заголовок 4" style:family="paragraph" style:list-style-name="" style:name="Заголовок_4" style:next-style-name="Standard">
      <style:paragraph-properties fo:margin-bottom="5.9976pt" fo:margin-top="5.9976pt" fo:text-align="justify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isplay-name="WW_CharLFO7LVL3" style:family="paragraph" style:name="WW_CharLFO7LVL3"/>
    <style:style style:display-name="Основной шрифт абзаца1" style:family="paragraph" style:name="Основной_шрифт_абзаца1"/>
    <style:style style:display-name="WW_CharLFO3LVL1" style:family="paragraph" style:name="WW_CharLFO3LVL1">
      <style:text-properties fo:font-family="Liberation Serif" fo:font-size="14pt" style:font-name="Liberation Serif" style:font-size-asian="14pt" style:font-size-complex="14pt"/>
    </style:style>
    <style:style style:display-name="Верхний колонтитул Знак" style:family="paragraph" style:name="Верхний_колонтитул_Знак">
      <style:text-properties fo:font-size="12pt" style:font-size-asian="12pt" style:font-size-complex="12pt"/>
    </style:style>
    <style:style style:display-name="Subtitle" style:family="paragraph" style:name="Subtitle" style:next-style-name="Standard">
      <style:paragraph-properties fo:text-align="justify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efault-outline-level="5" style:display-name="Заголовок 5" style:family="paragraph" style:list-style-name="" style:name="Заголовок_5" style:next-style-name="Standard">
      <style:paragraph-properties fo:margin-bottom="5.9976pt" fo:margin-top="5.9976pt" fo:text-align="justify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isplay-name="Текст" style:family="paragraph" style:name="Текст" style:parent-style-name="Обычный">
      <style:text-properties fo:font-family="Courier New" fo:font-size="10pt" style:font-name="Courier New" style:font-size-asian="10pt" style:font-size-complex="10pt"/>
    </style:style>
    <style:style style:display-name="Title" style:family="paragraph" style:name="Title" style:next-style-name="Standard">
      <style:paragraph-properties fo:margin-bottom="28.35pt" fo:margin-top="28.35pt" fo:text-align="center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efault-outline-level="4" style:display-name="Heading 4" style:family="paragraph" style:list-style-name="" style:name="Heading_4" style:next-style-name="Standard">
      <style:paragraph-properties fo:margin-bottom="6pt" fo:margin-top="6pt" fo:text-align="justify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isplay-name="Название" style:family="paragraph" style:name="Название" style:next-style-name="Standard">
      <style:paragraph-properties fo:margin-bottom="28.3464pt" fo:margin-top="28.3464pt" fo:text-align="center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efault-outline-level="2" style:display-name="Heading 2" style:family="paragraph" style:list-style-name="" style:name="Heading_2" style:next-style-name="Standard">
      <style:paragraph-properties fo:margin-bottom="6pt" fo:margin-top="6pt" fo:text-align="justify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WW_CharLFO5LVL1" style:family="paragraph" style:name="WW_CharLFO5LVL1">
      <style:text-properties fo:font-family="Liberation Serif" fo:font-size="14pt" style:font-name="Liberation Serif" style:font-size-asian="14pt" style:font-size-complex="14pt"/>
    </style:style>
    <text:list-style style:name="numList_2">
      <text:list-level-style-number style:num-format="1" style:num-prefix="" style:num-suffix=")" text:level="1" text:start-value="1">
        <style:list-level-properties text:list-level-position-and-space-mode="label-alignment">
          <style:list-level-label-alignment fo:margin-left="36pt" fo:text-indent="-18pt" text:label-followed-by="listtab"/>
        </style:list-level-properties>
      </text:list-level-style-number>
      <text:list-level-style-number style:num-format="a" style:num-prefix="" style:num-suffix="." text:level="2" text:start-value="1">
        <style:list-level-properties text:list-level-position-and-space-mode="label-alignment">
          <style:list-level-label-alignment fo:margin-left="72pt" fo:text-indent="-18pt" text:label-followed-by="listtab"/>
        </style:list-level-properties>
      </text:list-level-style-number>
      <text:list-level-style-number style:num-format="i" style:num-prefix="" style:num-suffix="." text:level="3" text:start-value="1">
        <style:list-level-properties fo:text-align="end" text:list-level-position-and-space-mode="label-alignment">
          <style:list-level-label-alignment fo:margin-left="108pt" fo:text-indent="-9pt" text:label-followed-by="listtab"/>
        </style:list-level-properties>
      </text:list-level-style-number>
      <text:list-level-style-number style:num-format="1" style:num-prefix="" style:num-suffix="." text:level="4" text:start-value="1">
        <style:list-level-properties text:list-level-position-and-space-mode="label-alignment">
          <style:list-level-label-alignment fo:margin-left="144pt" fo:text-indent="-18pt" text:label-followed-by="listtab"/>
        </style:list-level-properties>
      </text:list-level-style-number>
      <text:list-level-style-number style:num-format="a" style:num-prefix="" style:num-suffix="." text:level="5" text:start-value="1">
        <style:list-level-properties text:list-level-position-and-space-mode="label-alignment">
          <style:list-level-label-alignment fo:margin-left="180pt" fo:text-indent="-18pt" text:label-followed-by="listtab"/>
        </style:list-level-properties>
      </text:list-level-style-number>
      <text:list-level-style-number style:num-format="i" style:num-prefix="" style:num-suffix="." text:level="6" text:start-value="1">
        <style:list-level-properties fo:text-align="end" text:list-level-position-and-space-mode="label-alignment">
          <style:list-level-label-alignment fo:margin-left="216pt" fo:text-indent="-9pt" text:label-followed-by="listtab"/>
        </style:list-level-properties>
      </text:list-level-style-number>
      <text:list-level-style-number style:num-format="1" style:num-prefix="" style:num-suffix="." text:level="7" text:start-value="1">
        <style:list-level-properties text:list-level-position-and-space-mode="label-alignment">
          <style:list-level-label-alignment fo:margin-left="252pt" fo:text-indent="-18pt" text:label-followed-by="listtab"/>
        </style:list-level-properties>
      </text:list-level-style-number>
      <text:list-level-style-number style:num-format="a" style:num-prefix="" style:num-suffix="." text:level="8" text:start-value="1">
        <style:list-level-properties text:list-level-position-and-space-mode="label-alignment">
          <style:list-level-label-alignment fo:margin-left="288pt" fo:text-indent="-18pt" text:label-followed-by="listtab"/>
        </style:list-level-properties>
      </text:list-level-style-number>
      <text:list-level-style-number style:num-format="i" style:num-prefix="" style:num-suffix="." text:level="9" text:start-value="1">
        <style:list-level-properties fo:text-align="end" text:list-level-position-and-space-mode="label-alignment">
          <style:list-level-label-alignment fo:margin-left="324pt" fo:text-indent="-9pt" text:label-followed-by="listtab"/>
        </style:list-level-properties>
      </text:list-level-style-number>
    </text:list-style>
    <text:list-style style:name="numList_1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34.7976pt" fo:text-indent="-18pt" text:label-followed-by="listtab"/>
        </style:list-level-properties>
      </text:list-level-style-number>
      <text:list-level-style-number style:num-format="1" style:num-prefix="" style:num-suffix=")" text:level="2" text:start-value="1">
        <style:list-level-properties text:list-level-position-and-space-mode="label-alignment">
          <style:list-level-label-alignment fo:margin-left="72pt" fo:text-indent="-18pt" text:label-followed-by="listtab"/>
        </style:list-level-properties>
        <style:text-properties fo:font-family="Times New Roman" style:font-name="Times New Roman"/>
      </text:list-level-style-number>
      <text:list-level-style-number style:num-format="i" style:num-prefix="" style:num-suffix="." text:level="3" text:start-value="1">
        <style:list-level-properties fo:text-align="end" text:list-level-position-and-space-mode="label-alignment">
          <style:list-level-label-alignment fo:margin-left="108pt" fo:text-indent="-9pt" text:label-followed-by="listtab"/>
        </style:list-level-properties>
      </text:list-level-style-number>
      <text:list-level-style-number style:num-format="1" style:num-prefix="" style:num-suffix="." text:level="4" text:start-value="1">
        <style:list-level-properties text:list-level-position-and-space-mode="label-alignment">
          <style:list-level-label-alignment fo:margin-left="144pt" fo:text-indent="-18pt" text:label-followed-by="listtab"/>
        </style:list-level-properties>
      </text:list-level-style-number>
      <text:list-level-style-number style:num-format="a" style:num-prefix="" style:num-suffix="." text:level="5" text:start-value="1">
        <style:list-level-properties text:list-level-position-and-space-mode="label-alignment">
          <style:list-level-label-alignment fo:margin-left="180pt" fo:text-indent="-18pt" text:label-followed-by="listtab"/>
        </style:list-level-properties>
      </text:list-level-style-number>
      <text:list-level-style-number style:num-format="i" style:num-prefix="" style:num-suffix="." text:level="6" text:start-value="1">
        <style:list-level-properties fo:text-align="end" text:list-level-position-and-space-mode="label-alignment">
          <style:list-level-label-alignment fo:margin-left="216pt" fo:text-indent="-9pt" text:label-followed-by="listtab"/>
        </style:list-level-properties>
      </text:list-level-style-number>
      <text:list-level-style-number style:num-format="1" style:num-prefix="" style:num-suffix="." text:level="7" text:start-value="1">
        <style:list-level-properties text:list-level-position-and-space-mode="label-alignment">
          <style:list-level-label-alignment fo:margin-left="252pt" fo:text-indent="-18pt" text:label-followed-by="listtab"/>
        </style:list-level-properties>
      </text:list-level-style-number>
      <text:list-level-style-number style:num-format="a" style:num-prefix="" style:num-suffix="." text:level="8" text:start-value="1">
        <style:list-level-properties text:list-level-position-and-space-mode="label-alignment">
          <style:list-level-label-alignment fo:margin-left="288pt" fo:text-indent="-18pt" text:label-followed-by="listtab"/>
        </style:list-level-properties>
      </text:list-level-style-number>
      <text:list-level-style-number style:num-format="i" style:num-prefix="" style:num-suffix="." text:level="9" text:start-value="1">
        <style:list-level-properties fo:text-align="end" text:list-level-position-and-space-mode="label-alignment">
          <style:list-level-label-alignment fo:margin-left="324pt" fo:text-indent="-9pt" text:label-followed-by="listtab"/>
        </style:list-level-properties>
      </text:list-level-style-number>
    </text:list-style>
    <text:list-style style:name="numList_4">
      <text:list-level-style-number style:num-format="1" style:num-prefix="" style:num-suffix=")" text:level="1" text:start-value="1">
        <style:list-level-properties text:list-level-position-and-space-mode="label-alignment">
          <style:list-level-label-alignment fo:margin-left="36pt" fo:text-indent="-18pt" text:label-followed-by="listtab"/>
        </style:list-level-properties>
      </text:list-level-style-number>
      <text:list-level-style-number style:num-format="a" style:num-prefix="" style:num-suffix="." text:level="2" text:start-value="1">
        <style:list-level-properties text:list-level-position-and-space-mode="label-alignment">
          <style:list-level-label-alignment fo:margin-left="72pt" fo:text-indent="-18pt" text:label-followed-by="listtab"/>
        </style:list-level-properties>
      </text:list-level-style-number>
      <text:list-level-style-number style:num-format="i" style:num-prefix="" style:num-suffix="." text:level="3" text:start-value="1">
        <style:list-level-properties fo:text-align="end" text:list-level-position-and-space-mode="label-alignment">
          <style:list-level-label-alignment fo:margin-left="108pt" fo:text-indent="-9pt" text:label-followed-by="listtab"/>
        </style:list-level-properties>
      </text:list-level-style-number>
      <text:list-level-style-number style:num-format="1" style:num-prefix="" style:num-suffix="." text:level="4" text:start-value="1">
        <style:list-level-properties text:list-level-position-and-space-mode="label-alignment">
          <style:list-level-label-alignment fo:margin-left="144pt" fo:text-indent="-18pt" text:label-followed-by="listtab"/>
        </style:list-level-properties>
      </text:list-level-style-number>
      <text:list-level-style-number style:num-format="a" style:num-prefix="" style:num-suffix="." text:level="5" text:start-value="1">
        <style:list-level-properties text:list-level-position-and-space-mode="label-alignment">
          <style:list-level-label-alignment fo:margin-left="180pt" fo:text-indent="-18pt" text:label-followed-by="listtab"/>
        </style:list-level-properties>
      </text:list-level-style-number>
      <text:list-level-style-number style:num-format="i" style:num-prefix="" style:num-suffix="." text:level="6" text:start-value="1">
        <style:list-level-properties fo:text-align="end" text:list-level-position-and-space-mode="label-alignment">
          <style:list-level-label-alignment fo:margin-left="216pt" fo:text-indent="-9pt" text:label-followed-by="listtab"/>
        </style:list-level-properties>
      </text:list-level-style-number>
      <text:list-level-style-number style:num-format="1" style:num-prefix="" style:num-suffix="." text:level="7" text:start-value="1">
        <style:list-level-properties text:list-level-position-and-space-mode="label-alignment">
          <style:list-level-label-alignment fo:margin-left="252pt" fo:text-indent="-18pt" text:label-followed-by="listtab"/>
        </style:list-level-properties>
      </text:list-level-style-number>
      <text:list-level-style-number style:num-format="a" style:num-prefix="" style:num-suffix="." text:level="8" text:start-value="1">
        <style:list-level-properties text:list-level-position-and-space-mode="label-alignment">
          <style:list-level-label-alignment fo:margin-left="288pt" fo:text-indent="-18pt" text:label-followed-by="listtab"/>
        </style:list-level-properties>
      </text:list-level-style-number>
      <text:list-level-style-number style:num-format="i" style:num-prefix="" style:num-suffix="." text:level="9" text:start-value="1">
        <style:list-level-properties fo:text-align="end" text:list-level-position-and-space-mode="label-alignment">
          <style:list-level-label-alignment fo:margin-left="324pt" fo:text-indent="-9pt" text:label-followed-by="listtab"/>
        </style:list-level-properties>
      </text:list-level-style-number>
    </text:list-style>
    <text:list-style style:name="numList_3">
      <text:list-level-style-number style:num-format="1" style:num-prefix="" style:num-suffix=")" text:level="1" text:start-value="1">
        <style:list-level-properties text:list-level-position-and-space-mode="label-alignment">
          <style:list-level-label-alignment fo:margin-left="36pt" fo:text-indent="-18pt" text:label-followed-by="listtab"/>
        </style:list-level-properties>
      </text:list-level-style-number>
      <text:list-level-style-number style:num-format="1" style:num-prefix="" style:num-suffix=")" text:level="2" text:start-value="1">
        <style:list-level-properties text:list-level-position-and-space-mode="label-alignment">
          <style:list-level-label-alignment fo:margin-left="67.5936pt" fo:text-indent="-18pt" text:label-followed-by="listtab"/>
        </style:list-level-properties>
        <style:text-properties fo:font-family="Liberation Serif" style:font-name="Liberation Serif"/>
      </text:list-level-style-number>
      <text:list-level-style-number style:num-format="i" style:num-prefix="" style:num-suffix="." text:level="3" text:start-value="1">
        <style:list-level-properties fo:text-align="end" text:list-level-position-and-space-mode="label-alignment">
          <style:list-level-label-alignment fo:margin-left="108pt" fo:text-indent="-9pt" text:label-followed-by="listtab"/>
        </style:list-level-properties>
      </text:list-level-style-number>
      <text:list-level-style-number style:num-format="1" style:num-prefix="" style:num-suffix="." text:level="4" text:start-value="1">
        <style:list-level-properties text:list-level-position-and-space-mode="label-alignment">
          <style:list-level-label-alignment fo:margin-left="144pt" fo:text-indent="-18pt" text:label-followed-by="listtab"/>
        </style:list-level-properties>
      </text:list-level-style-number>
      <text:list-level-style-number style:num-format="a" style:num-prefix="" style:num-suffix="." text:level="5" text:start-value="1">
        <style:list-level-properties text:list-level-position-and-space-mode="label-alignment">
          <style:list-level-label-alignment fo:margin-left="180pt" fo:text-indent="-18pt" text:label-followed-by="listtab"/>
        </style:list-level-properties>
      </text:list-level-style-number>
      <text:list-level-style-number style:num-format="i" style:num-prefix="" style:num-suffix="." text:level="6" text:start-value="1">
        <style:list-level-properties fo:text-align="end" text:list-level-position-and-space-mode="label-alignment">
          <style:list-level-label-alignment fo:margin-left="216pt" fo:text-indent="-9pt" text:label-followed-by="listtab"/>
        </style:list-level-properties>
      </text:list-level-style-number>
      <text:list-level-style-number style:num-format="1" style:num-prefix="" style:num-suffix="." text:level="7" text:start-value="1">
        <style:list-level-properties text:list-level-position-and-space-mode="label-alignment">
          <style:list-level-label-alignment fo:margin-left="252pt" fo:text-indent="-18pt" text:label-followed-by="listtab"/>
        </style:list-level-properties>
      </text:list-level-style-number>
      <text:list-level-style-number style:num-format="a" style:num-prefix="" style:num-suffix="." text:level="8" text:start-value="1">
        <style:list-level-properties text:list-level-position-and-space-mode="label-alignment">
          <style:list-level-label-alignment fo:margin-left="288pt" fo:text-indent="-18pt" text:label-followed-by="listtab"/>
        </style:list-level-properties>
      </text:list-level-style-number>
      <text:list-level-style-number style:num-format="i" style:num-prefix="" style:num-suffix="." text:level="9" text:start-value="1">
        <style:list-level-properties fo:text-align="end" text:list-level-position-and-space-mode="label-alignment">
          <style:list-level-label-alignment fo:margin-left="324pt" fo:text-indent="-9pt" text:label-followed-by="listtab"/>
        </style:list-level-properties>
      </text:list-level-style-number>
    </text:list-style>
    <text:notes-configuration co:endnotes-position="document-end" style:num-format="i" text:note-class="endnote" text:start-numbering-at="document"/>
  </office:styles>
  <office:automatic-styles>
    <style:style style:family="paragraph" style:name="P153" style:parent-style-name="Верхний_колонтитул">
      <style:paragraph-properties fo:text-align="center"/>
    </style:style>
    <style:style style:family="text" style:name="T190" style:parent-style-name="Основной_шрифт_абзаца_tx">
      <style:text-properties fo:font-family="Liberation Serif" fo:font-size="14pt" style:font-name="Liberation Serif" style:font-size-asian="14pt" style:font-size-complex="14pt"/>
    </style:style>
    <style:page-layout style:name="PM1">
      <style:page-layout-properties fo:margin-bottom="36pt" fo:margin-left="35.4456pt" fo:margin-right="28.3464pt" fo:margin-top="36pt" fo:page-height="595.296pt" fo:page-width="841.896pt" style:num-format="1" style:print-orientation="landscape"/>
      <style:header-style>
        <style:header-footer-properties fo:margin-bottom="0pt" fo:min-height="20.7pt"/>
      </style:header-style>
      <style:footer-style>
        <style:header-footer-properties fo:margin-top="0pt" fo:min-height="0pt"/>
      </style:footer-style>
    </style:page-layout>
  </office:automatic-styles>
  <office:master-styles>
    <style:master-page co:use-title-header-footer="false" style:name="Standard" style:page-layout-name="PM1">
      <style:header>
        <text:tracked-changes text:track-changes="false"/>
        <text:p text:style-name="P153"><text:span text:style-name="T190"><text:page-number/></text:span></text:p>
      </style:header>
      <style:footer>
        <text:tracked-changes text:track-changes="false"/>
        <text:p text:style-name="Обычный"><text:line-break/></text:p>
      </style:footer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Windows/31</meta:generator>
    <dc:date>2026-07-08T11:28:55Z</dc:date>
  </office:meta>
</office:document-meta>
</file>

<file path=themes.xml><?xml version="1.0" encoding="utf-8"?>
<co:themes xmlns:a="http://schemas.openxmlformats.org/drawingml/2006/main" xmlns:a15="http://schemas.microsoft.com/office/drawing/2012/main" xmlns:asvg="http://schemas.microsoft.com/office/drawing/2016/SVG/main" xmlns:c="http://schemas.openxmlformats.org/drawingml/2006/chart" xmlns:co="http://ncloudtech.com" xmlns:co-ooxml="http://ncloudtech.com/ooxml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0="urn:schemas-microsoft-com:office:word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="urn:schemas-microsoft-com:office:excel" xmlns:x12ac="http://schemas.microsoft.com/office/spreadsheetml/2011/1/ac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63000"/>
                  <a:satMod val="300000"/>
                </a:schemeClr>
              </a:gs>
              <a:gs pos="100000">
                <a:schemeClr val="phClr">
                  <a:tint val="8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>
            <a:solidFill>
              <a:schemeClr val="phClr">
                <a:shade val="95000"/>
                <a:satMod val="105000"/>
              </a:schemeClr>
            </a:solidFill>
            <a:prstDash val="solid"/>
          </a:ln>
          <a:ln>
            <a:solidFill>
              <a:schemeClr val="phClr"/>
            </a:solidFill>
            <a:prstDash val="solid"/>
          </a:ln>
          <a:ln>
            <a:solidFill>
              <a:schemeClr val="phClr"/>
            </a:solidFill>
            <a:prstDash val="solid"/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60000"/>
                  <a:satMod val="350000"/>
                </a:schemeClr>
              </a:gs>
              <a:gs pos="40000">
                <a:schemeClr val="phClr">
                  <a:tint val="5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2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